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fietsenberging in de voortuin van de woning, Franz von Suppéhof 9, Utrecht, GU-Z2024-00038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anz von Suppéhof 9, Utrecht</text:p>
            <text:p text:style-name="common-al">GU-Z2024-0003805</text:p>
            <text:p text:style-name="common-al">Toelichting: het bouwen van een fietsenberging in de voortuin van de woning</text:p>
            <text:p text:style-name="common-al">Datum besluit: 18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1527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1527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1527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805</meta:user-defined>
    <meta:user-defined meta:name="DCTERMS.abstract">Verleende Omgevingsvergunning, het bouwen van een fietsenberging in de voortuin van de woning, Franz von Suppéhof 9, Utrecht, GU-Z2024-0003805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, het bouwen van een fietsenberging in de voortuin van de woning, Franz von Suppéhof 9, Utrecht, GU-Z2024-0003805</meta:user-defined>
    <meta:user-defined meta:name="OVERHEIDop.datumEindeReactietermijn">2024-06-03</meta:user-defined>
    <meta:user-defined meta:name="OVERHEIDop.terinzageleggingBG">https://jeleefomgeving.nl/inzien/002220647/20f90fff-00b2-11ef-a332-0050560122a3</meta:user-defined>
    <meta:user-defined meta:name="DCTERMS.W3CDTF/DCTERMS.available">2024-04-24</meta:user-defined>
    <meta:user-defined meta:name="DCTERMS.W3CDTF/OVERHEIDop.jaargang">2024</meta:user-defined>
    <meta:user-defined meta:name="OVERHEIDop.publicationIssue">181527</meta:user-defined>
    <meta:user-defined meta:name="OVERHEIDop.GmbID/DC.identifier">gmb-2024-181527</meta:user-defined>
    <meta:user-defined meta:name="OVERHEIDop.versieInformatie"/>
  </office:meta>
</office:document-meta>
</file>