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gunningsvrij, het bouwen van een uitbouw aan de woning, Tempelierhof 7, 3544NA Utrecht, GU-Z2024-00048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mpelierhof 7, 3544NA Utrecht</text:p>
            <text:p text:style-name="common-al">GU-Z2024-0004892</text:p>
            <text:p text:style-name="common-al">Toelichting: het bouwen van een uitbouw aan de woning</text:p>
            <text:p text:style-name="common-al">Datum besluit: 11 april 2024</text:p>
            <text:p text:style-name="common-al">Startdatum bezwaartermijn: 5 juni 2024</text:p>
            <text:p text:style-name="common-al">Besluit: Vergunningsvrij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1265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1265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1265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4892</meta:user-defined>
    <meta:user-defined meta:name="DCTERMS.abstract">Aanvraag omgevingsvergunning vergunningsvrij, het bouwen van een uitbouw aan de woning, Tempelierhof 7, 3544NA Utrecht, GU-Z2024-0004892</meta:user-defined>
    <dc:language>nl</dc:language>
    <meta:user-defined meta:name="OVERHEIDop.locatietype/OVERHEIDop.gebiedsmarkering">Vlak</meta:user-defined>
    <meta:user-defined meta:name="DC.title">Aanvraag omgevingsvergunning vergunningsvrij, het bouwen van een uitbouw aan de woning, Tempelierhof 7, 3544NA Utrecht, GU-Z2024-0004892</meta:user-defined>
    <meta:user-defined meta:name="DCTERMS.W3CDTF/DCTERMS.available">2024-04-24</meta:user-defined>
    <meta:user-defined meta:name="DCTERMS.W3CDTF/OVERHEIDop.jaargang">2024</meta:user-defined>
    <meta:user-defined meta:name="OVERHEIDop.publicationIssue">181265</meta:user-defined>
    <meta:user-defined meta:name="OVERHEIDop.GmbID/DC.identifier">gmb-2024-181265</meta:user-defined>
    <meta:user-defined meta:name="OVERHEIDop.versieInformatie"/>
  </office:meta>
</office:document-meta>
</file>