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voorzijde van de woning, tussen de woning en de berging, Detmoldstraat 56 te Utrecht,  HZ_WABO-23-337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tmoldstraat 56 te Utrecht</text:p>
            <text:p text:style-name="common-al">HZ_WABO-23-33741</text:p>
            <text:p text:style-name="common-al">Toelichting: het bouwen van een uitbouw aan de voorzijde van de woning, tussen de woning en de berging</text:p>
            <text:p text:style-name="common-al">Datum besluit: 5 januari 2024</text:p>
            <text:p text:style-name="common-al">Startdatum bezwaartermijn: 6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123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123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123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voorzijde van de woning, tussen de woning en de berging, Detmoldstraat 56 te Utrecht,  HZ_WABO-23-33741</meta:user-defined>
    <meta:user-defined meta:name="DCTERMS.W3CDTF/DCTERMS.available">2024-01-10</meta:user-defined>
    <meta:user-defined meta:name="DCTERMS.W3CDTF/OVERHEIDop.jaargang">2024</meta:user-defined>
    <meta:user-defined meta:name="OVERHEIDop.externeBijlage">Publiceerbaar-A|exb-2024-1285</meta:user-defined>
    <meta:user-defined meta:name="OVERHEIDop.externeBijlage">Besluit omgevingsvergunning publiceerbaar|exb-2024-1286</meta:user-defined>
    <meta:user-defined meta:name="OVERHEIDop.publicationIssue">18123</meta:user-defined>
    <meta:user-defined meta:name="OVERHEIDop.GmbID/DC.identifier">gmb-2024-18123</meta:user-defined>
    <meta:user-defined meta:name="OVERHEIDop.versieInformatie"/>
  </office:meta>
</office:document-meta>
</file>