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een bedrijfsgebouw (Waterlaat fase 7 kavel 4) 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2097</text:p>
            <text:p text:style-name="common-al">Plaats/adres: De Waterlaat</text:p>
            <text:p text:style-name="common-al">Omschrijving: bouwen van een bedrijfsgebouw (Waterlaat fase 7 kavel 4)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18093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9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9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097</meta:user-defined>
    <meta:user-defined meta:name="DCTERMS.abstract">bouwen van een bedrijfsgebouw (Waterlaat fase 7 kavel 4)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een bedrijfsgebouw (Waterlaat fase 7 kavel 4) op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093</meta:user-defined>
    <meta:user-defined meta:name="OVERHEIDop.GmbID/DC.identifier">gmb-2024-18093</meta:user-defined>
    <meta:user-defined meta:name="OVERHEIDop.versieInformatie"/>
  </office:meta>
</office:document-meta>
</file>