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bouwen van 307 woningen met parkeergarage, Ivoordreef, perceelnummer 1402, sectie F te Utrecht,  HZ_WABO-23-049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voordreef, perceelnummer 1402, sectie F te Utrecht</text:p>
            <text:p text:style-name="common-al">HZ_WABO-23-04940</text:p>
            <text:p text:style-name="common-al">Toelichting: bouwen van 307 woningen met parkeergarage</text:p>
            <text:p text:style-name="common-al">Datum besluit: 5 januari 2024</text:p>
            <text:p text:style-name="common-al">Startdatum bezwaartermijn: 6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063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63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63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bouwen van 307 woningen met parkeergarage, Ivoordreef, perceelnummer 1402, sectie F te Utrecht,  HZ_WABO-23-04940</meta:user-defined>
    <meta:user-defined meta:name="DCTERMS.W3CDTF/DCTERMS.available">2024-01-10</meta:user-defined>
    <meta:user-defined meta:name="DCTERMS.W3CDTF/OVERHEIDop.jaargang">2024</meta:user-defined>
    <meta:user-defined meta:name="OVERHEIDop.externeBijlage">BK Algemeen - Publiceerbaar-A|exb-2024-1276</meta:user-defined>
    <meta:user-defined meta:name="OVERHEIDop.externeBijlage">Besluit omgevingsvergunning publiceerbaar|exb-2024-1277</meta:user-defined>
    <meta:user-defined meta:name="OVERHEIDop.publicationIssue">18063</meta:user-defined>
    <meta:user-defined meta:name="OVERHEIDop.GmbID/DC.identifier">gmb-2024-18063</meta:user-defined>
    <meta:user-defined meta:name="OVERHEIDop.versieInformatie"/>
  </office:meta>
</office:document-meta>
</file>