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nipselic1c8d988-886c-4b0d-ba8d-97e20511201b.gif" manifest:media-type="image/gif"/>
  <manifest:file-entry manifest:full-path="Pictures/Knipseli8c924850-6aa6-4df8-99a3-63f5c53cc246.gif" manifest:media-type="image/gif"/>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6">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3-6-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4-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9-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 Verkeersbesluit voor de aanwijzing van parkeergelegenheid voor het opladen van elektrische voertuigen aan Vierlinghweg 51 te Bergschenhoek </text:p>
      <text:section text:name="regeling_id1-3-2" text:style-name="regeling">
        <text:section text:name="aanhef_id1-3-2-1" text:style-name="aanhef">
          <text:p text:style-name="aanhef_wie">Burgemeester en wethouders van Lansingerland;</text:p>
          <text:section text:name="considerans_id1-3-2-1-2" text:style-name="considerans">
            <text:p text:style-name="considerans.al">overwegende het volgende:</text:p>
            <text:p text:style-name="considerans.al">
            <text:span text:style-name="nadrukvet">Doelstelling</text:span>
          </text:p>
            <text:p text:style-name="considerans.al">We nemen dit verkeersbesluit voor het in stand houden van de weg en het waarborgen van de bruikbaarheid daarvan en het bevorderen van een doelmatig of zuinig energiegebruik (Wegenverkeerswet (WVW) 1994, art. 2).</text:p>
            <text:p text:style-name="considerans.al">
            <text:span text:style-name="nadrukvet">Argumentatie en verkeersmaatregelen</text:span>
          </text:p>
            <text:p text:style-name="considerans.al">
            <text:span text:style-name="nadrukcur">Beleid</text:span>
          </text:p>
            <text:p text:style-name="considerans.al">Het beleid van de gemeente Lansingerland wil duurzaamheid stimuleren. De realisatie van voorzieningen om auto’s elektrisch op te laden past binnen dit beleid. Het beleid staat verwoord in het <text:span text:style-name="nadrukcur">Kader voor de plaatsing van laadinfrastructuur voor elektrische voertuigen. </text:span>We zien dat de vraag om deze voorzieningen groeit. Dit is ook een landelijke trend. Door de groei van de laadmogelijkheden groeit het elektrisch vervoer en vice versa. We zien dat het elektrisch rijden een positieve bijdrage heeft op CO<text:span text:style-name="sup">2</text:span>-reductie en geluid. </text:p>
            <text:p text:style-name="considerans.al">
            <text:span text:style-name="nadrukcur">Strategische kaart</text:span>
          </text:p>
            <text:p text:style-name="considerans.al">We hebben een strategische kaart ontwikkeld op basis van de te verwachten laadbehoefte. Deze kaart bevat zorgvuldig uitgekozen locaties om aan deze behoefte te voldoen. Daarmee voorkomen we dat we op elke hoek van de straat een paal plaatsen. U kunt de kaart vinden via <text:a xlink:href="http://www.lansingerland.nl/laadpalen" xlink:type="simple">www.lansingerland.nl/laadpalen</text:a>. In uitzonderlijke gevallen wijken we van deze kaart af.</text:p>
            <text:p text:style-name="considerans.al">
            <text:span text:style-name="nadrukcur">Plaatsing</text:span>
          </text:p>
            <text:p text:style-name="considerans.al">We maken parkeerplaatsen voor het laden van auto’s door het plaatsen van een elektrische oplaadpaal, die twee aansluitingen heeft. We kruisen deze twee parkeerplaatsen af en plaatsen verkeersborden. Daardoor mogen daar alleen voertuigen staan die worden opgeladen. </text:p>
            <text:p text:style-name="considerans.al">Na de plaatsing van de laadpaal kruisen we één parkeervak af. Als het verbruik boven een grenswaarde komt, kruisen we het tweede vak af. Deze grenswaarden zijn bepaald in de concessie en wij bewaken deze. We wijzen deze parkeerplaatsen meestal aan op aanvraag van bewoners. Deze bewoners kunnen niet op eigen terrein laden. We plaatsen de laadpaal op een centrale plek in de buurt.</text:p>
            <text:p text:style-name="considerans.al">
            <text:span text:style-name="nadrukcur">Vierlinghweg </text:span>
          </text:p>
            <text:p text:style-name="considerans.al">We brengen deze parkeerplaatsen aan In de Vierlinghweg, ter hoogte van nummer 51, in Bergschenhoek. We kiezen voor deze locatie, omdat deze plek goed zichtbaar is. De plek is goed bereikbaar voor veel woningen. Deze paal voorziet in een opkomende vraag. We verdichten op deze manier het netwerk van laadpalen.</text:p>
            <text:p text:style-name="considerans.al">
            <text:span text:style-name="nadrukvet">Belangenafweging </text:span>
          </text:p>
            <text:p text:style-name="considerans.al">Door deze verkeersmaatregel benadelen we belanghebbenden niet onevenredig. We hebben in de afgelopen maanden een groot aantal aanvragen om laadpalen verspreid over de gehele gemeente beoordeeld. De door ons verwachte verschuiving tussen voertuigen die op fossiele brandstoffen rijden naar elektrische voertuigen wordt zichtbaar. We vinden het om die reden aanvaardbaar om ook in wijken waar de parkeerdruk hoog is parkeerplaatsen aan te wijzen voor elektrische voertuigen.</text:p>
            <text:p text:style-name="considerans.al">
            <text:span text:style-name="nadrukvet">Situering en beheer van de wegen</text:span>
          </text:p>
            <text:p text:style-name="considerans.al">De in dit verkeersbesluit genoemde weg ligt binnen de bebouwde kom van de gemeente Lansingerland en is bij deze gemeente in beheer en onderhoud.</text:p>
            <text:p text:style-name="considerans.al">
            <text:span text:style-name="nadrukvet">Situatietekening bij het verkeersbesluit</text:span>
            <text:span text:style-name="nadrukvet"> aanwijzing parkeergelegenheid voor opladen elektrische voertuigen Vierlinghweg 51 in Bergschenhoek.</text:span>
          </text:p>
            <text:p text:style-name="considerans_bottom"/>
          </text:section>
          <text:section text:name="afkondiging_id1-3-2-1-3" text:style-name="afkondiging">
            <text:p text:style-name="afkondiging_top"/>
            <text:p text:style-name="al">
            <draw:frame><draw:text-box><text:section text:name="plaatje_id1-3-2-1-3-1-1" text:style-name="plaatje">
              <text:p text:style-name="illustratie_id1-3-2-1-3-1-1-1"><draw:frame draw:style-name="illustratie_id1-3-2-1-3-1-1-1" text:anchor-type="paragraph" svg:width="120mm" svg:height="65.3mm"><draw:image xlink:href="Pictures/Knipselic1c8d988-886c-4b0d-ba8d-97e20511201b.gif" xlink:type="simple"/></draw:frame></text:p>
            </text:section></draw:text-box></draw:frame>
          </text:p>
            <text:p text:style-name="al">
            <text:span text:style-name="nadrukvet">Overleg met politie</text:span>
          </text:p>
            <text:p text:style-name="al">Conform artikel 24 van het Besluit Administratieve Bepalingen inzake het Wegverkeer heeft overleg plaatsgevonden met de politie, namens de korpschef.</text:p>
            <text:p text:style-name="al"/>
            <text:p text:style-name="al">
            <text:span text:style-name="nadrukvet">Besluiten:</text:span>
          </text:p>
            <text:list text:style-name="id1-3-2-1-3-6">
              <text:list-item text:style-override="id1-3-2-1-3-6-1">
                <text:number>I.</text:number>
                <text:p text:style-name="al">twee parkeerplaatsen In de Vierlinghweg, ter hoogte van nummer 51, in Bergschenhoek aan te wijzen als parkeerplaatsen die uitsluitend zijn bedoeld voor het opladen van elektrische voertuigen door de parkeerplaatsen herkenbaar te maken door het plaatsen van de borden E4 van bijlage 1 van het Reglement Verkeersregels en Verkeerstekens 1990, met de onderborden “opladen elektrische voertuigen” en “pijlaanduidingen”, conform de bij dit besluit horende situatietekening;</text:p>
              </text:list-item>
            </text:list>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ondertekening_id1-3-2-3-1">
            <text:p><text:span text:style-name="deze">Namens burgemeester en wethouders van Lansingerland</text:span></text:p>
          </text:section>
          <text:section text:name="ondertekening_id1-3-2-3-2">
            <text:p><text:span text:style-name="deze">Eric Korteland</text:span></text:p>
          </text:section>
          <text:section text:name="ondertekening_id1-3-2-3-3">
            <text:p><text:span text:style-name="deze">Programmaleider Verkeer</text:span></text:p>
          </text:section>
          <text:section text:name="ondertekening_id1-3-2-3-4">
            <text:p><text:span text:style-name="deze">Domein Ruimte en Economie</text:span></text:p>
          </text:section>
        </text:section>
        <text:section text:name="bezwaarschrift_id1-3-2-4" text:style-name="bezwaarschrift">
          <text:p text:style-name="bezwaarschrift_top"/>
          <text:p text:style-name="bezwaarschrift_al">
          <text:span text:style-name="nadrukvet">Bezwaar</text:span>
        </text:p>
          <text:p text:style-name="bezwaarschrift_al">Bent u het niet eens met dit besluit, of is het besluit onduidelijk? Neem altijd eerst contact op met de gemeente. Dit kan voorkomen dat u een bezwaarschrift hoeft te schrijven. Medewerkers van de gemeente nemen samen met u het besluit door. Komt u er samen niet uit, dan kunt u alsnog digitaal of schriftelijk een bezwaarschrift indienen bij de Gemeente Lansingerland. Let u er wel op, dat u het bezwaar indient binnen de wettelijke termijn. </text:p>
          <text:p text:style-name="bezwaarschrift_al">Het adres voor het indienen van schriftelijk bezwaar is:</text:p>
          <text:p text:style-name="bezwaarschrift_al">College van burgemeester en wethouders van gemeente Lansingerland</text:p>
          <text:p text:style-name="bezwaarschrift_al">Postbus 1</text:p>
          <text:p text:style-name="bezwaarschrift_al">2650 AA Berkel en Rodenrijs</text:p>
          <text:p text:style-name="bezwaarschrift_al">Of voor het indienen van digitaal bezwaar: zie <text:a xlink:href="http://www.lansingerland.nl/bezwaar" xlink:type="simple"><text:span text:style-name="nadrukondlijn">www.lansingerland.nl/bezwaar</text:span></text:a>.</text:p>
          <text:p text:style-name="bezwaarschrift_al">Zorgt u ervoor dat u het bezwaarschrift indient binnen de wettelijke termijn, zijnde zes weken na verzenddatum. Schrijf in uw bezwaarschrift ten minste:</text:p>
          <text:list text:style-name="id1-3-2-4-9">
            <text:list-item text:style-override="id1-3-2-4-9-1">
              <text:number>1.</text:number>
              <text:p text:style-name="al">uw naam en adres</text:p>
            </text:list-item>
            <text:list-item text:style-override="id1-3-2-4-9-2">
              <text:number>2.</text:number>
              <text:p text:style-name="al"> de datum van uw bezwaarschrift</text:p>
            </text:list-item>
            <text:list-item text:style-override="id1-3-2-4-9-3">
              <text:number>3.</text:number>
              <text:p text:style-name="al"> het nummer van deze brief, of stuur een kopie van deze brief mee met uw bezwaarschrift</text:p>
            </text:list-item>
            <text:list-item text:style-override="id1-3-2-4-9-4">
              <text:number>4.</text:number>
              <text:p text:style-name="al"> (artikel 6:5 van de Algemene wet bestuursrecht).</text:p>
            </text:list-item>
            <text:list-item text:style-override="id1-3-2-4-9-5">
              <text:number>5.</text:number>
              <text:p text:style-name="al"> een omschrijving van het besluit waartegen u bezwaar maakt</text:p>
            </text:list-item>
            <text:list-item text:style-override="id1-3-2-4-9-6">
              <text:number>6.</text:number>
              <text:p text:style-name="al"> waarom u het niet eens bent met ons besluit</text:p>
            </text:list-item>
            <text:list-item text:style-override="id1-3-2-4-9-7">
              <text:number>7.</text:number>
              <text:p text:style-name="al"> uw handtekening</text:p>
            </text:list-item>
          </text:list>
          <text:p text:style-name="bezwaarschrift_al">Het besluit geldt ook tijdens de bezwaarprocedure. U kunt tijdens deze procedure een voorlopige voorziening vragen bij de Voorzieningenrechter van de rechtbank in Rotterdam. Er moet dan wel sprake zijn van een spoedeisend belang. Het adres is:</text:p>
          <text:p text:style-name="bezwaarschrift_al">Rechtbank Rotterdam</text:p>
          <text:p text:style-name="bezwaarschrift_al">Sector bestuursrecht</text:p>
          <text:p text:style-name="bezwaarschrift_al">Postbus 509513007 BM Rotterdam</text:p>
          <text:p text:style-name="bezwaarschrift_al">Voor de behandeling van een voorlopige voorziening is griffierecht verschuldigd.</text:p>
          <text:p text:style-name="bezwaarschrift_al">U kunt ook digitaal een verzoek om een voorlopige voorziening indienen bij de rechtbank. Daarvoor moet u wel een elektronische handtekening (DigiD) hebben. Zie <text:a xlink:href="http://loket.rechtspraak.nl/bestuursrecht" xlink:type="simple"><text:span text:style-name="nadrukondlijn">http://loket.rechtspraak.nl/bestuursrecht</text:span></text:a>.</text:p>
          <text:p text:style-name="bezwaarschrift_al">
          <text:span text:style-name="nadrukvet">Te plaatsen verkeersborden:</text:span>
        </text:p>
          <text:p text:style-name="bezwaarschrift_al">
          <draw:frame><draw:text-box><text:section text:name="plaatje_id1-3-2-4-17-1" text:style-name="plaatje">
            <text:p text:style-name="illustratie_id1-3-2-4-17-1-1"><draw:frame draw:style-name="illustratie_id1-3-2-4-17-1-1" text:anchor-type="paragraph" svg:width="30mm" svg:height="44mm"><draw:image xlink:href="Pictures/Knipseli8c924850-6aa6-4df8-99a3-63f5c53cc246.gif"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3-1-1-1" style:parent-style-name="Standard">
      <style:paragraph-properties style:line-spacing="0mm" style:text-autospace="none" ofo:line-height="0.001cm"/>
    </style:style>
    <style:style style:family="graphic" style:name="illustratie_id1-3-2-1-3-1-1-1" style:parent-style-name="Standard">
      <style:graphic-properties style:horizontal-pos="left" style:horizontal-rel="paragraph" style:vertical-pos="top" style:vertical-rel="paragraph" style:wrap="none" ofo:margin-right="3mm"/>
    </style:style>
    <style:style style:family="paragraph" style:name="illustratie_id1-3-2-4-17-1-1" style:parent-style-name="Standard">
      <style:paragraph-properties style:line-spacing="0mm" style:text-autospace="none" ofo:line-height="0.001cm"/>
    </style:style>
    <style:style style:family="graphic" style:name="illustratie_id1-3-2-4-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180052</text:span><text:line-break/><text:date style:data-style-name="dag" text:fixed="true" text:date-value="2024-04-24"/><text:line-break/><text:date style:data-style-name="jaar" text:fixed="true" text:date-value="2024-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0052</text:span><text:date style:data-style-name="nicedate" text:fixed="true" text:date-value="2024-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0052</text:span><text:date style:data-style-name="nicedate" text:fixed="true" text:date-value="2024-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5/xml/MC-DRP-VB-Web-CB.xml</meta:user-defined>
    <meta:user-defined meta:name="OVERHEID.Gemeente/DC.creator">Lansingerland</meta:user-defined>
    <meta:user-defined meta:name="OVERHEID.Gemeente/OVERHEID.authority">Lansingerland</meta:user-defined>
    <meta:user-defined meta:name="OVERHEID.Informatietype/DC.type">officiële publicatie</meta:user-defined>
    <meta:user-defined meta:name="OVERHEIDop.Rubriek/DC.type">verkeersbesluit of -mededeling</meta:user-defined>
    <meta:user-defined meta:name="OVERHEID.Gemeente/DCTERMS.publisher">Lansinger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ansingerland - aanwijzing voor parkeergelegenheid voor het opladen van elektrische voertuigen  - aan Vierlinghweg 51 te Bergschenhoe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Adres</meta:user-defined>
    <meta:user-defined meta:name="DC.title">Verkeersbesluit voor de aanwijzing van parkeergelegenheid voor het opladen van elektrische voertuigen aan Vierlinghweg 51 te Bergschenhoek</meta:user-defined>
    <meta:user-defined meta:name="DCTERMS.W3CDTF/DCTERMS.available">2024-04-24</meta:user-defined>
    <meta:user-defined meta:name="DCTERMS.W3CDTF/OVERHEIDop.jaargang">2024</meta:user-defined>
    <meta:user-defined meta:name="OVERHEIDop.publicationIssue">180052</meta:user-defined>
    <meta:user-defined meta:name="OVERHEIDop.GmbID/DC.identifier">gmb-2024-180052</meta:user-defined>
    <meta:user-defined meta:name="OVERHEIDop.versieInformatie"/>
  </office:meta>
</office:document-meta>
</file>