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Prinses Amaliaplein 3, Amsterdam - bouwen in afwijk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Bouwen in afwijking van de verleende vergunning met zaaknummer 11771945</text:p>
            <text:p text:style-name="common-al">Aanvrager: Strawinskyhuis B.V.</text:p>
            <text:p text:style-name="common-al">Zaaknummer: 12685924</text:p>
            <text:p text:style-name="common-al">DSO nummer: 2024031100437</text:p>
            <text:p text:style-name="common-al">Ontvangstdatum aanvraag: 19-03-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0041</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41</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41</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59280</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Prinses Amaliaplein 3, Amsterdam - bouwen in afwijking</meta:user-defined>
    <meta:user-defined meta:name="DCTERMS.W3CDTF/DCTERMS.available">2024-04-24</meta:user-defined>
    <meta:user-defined meta:name="DCTERMS.W3CDTF/OVERHEIDop.jaargang">2024</meta:user-defined>
    <meta:user-defined meta:name="OVERHEIDop.publicationIssue">180041</meta:user-defined>
    <meta:user-defined meta:name="OVERHEIDop.GmbID/DC.identifier">gmb-2024-180041</meta:user-defined>
    <meta:user-defined meta:name="OVERHEIDop.versieInformatie"/>
  </office:meta>
</office:document-meta>
</file>