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4-22102125i084ab69e-2ce2-4c65-bb67-391a6a88550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uitgifte in erfpacht van perceel grond (tuinuitbreiding) Louis Naarstigstraat 2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ten behoeve van de uitbreiding van een bestaand erfpachtrecht</text:span>
          </text:p>
            <text:p text:style-name="common-al">
            <text:span text:style-name="nadrukvet">Adres: Louis Naarstigstraat 2 te Amsterdam</text:span>
          </text:p>
            <text:p text:style-name="common-al">
            <text:span text:style-name="nadrukvet">Perceel bestaand erfpachtrecht: gemeente Sloten (N.H.), sectie D, nummer 2506</text:span>
          </text:p>
            <text:p text:style-name="common-al">
            <text:span text:style-name="nadrukvet">Uit te geven perceel: Thans kadastraal bekend als gemeente Sloten (N.H.) , sectie D, nummer 12535 gedeeltelijk </text:span>
          </text:p>
            <text:p text:style-name="common-al">
            <text:span text:style-name="nadrukvet">Perceelgrootte uitbreiding: circa 22 m<text:span text:style-name="sup">2 </text:span></text:span>
          </text:p>
            <text:p text:style-name="common-al">
            <text:span text:style-name="nadrukvet">Dossiernummer: E2470/172</text:span>
          </text:p>
            <text:p text:style-name="common-al">
            <text:span text:style-name="nadrukvet">Kenmerk: 2012-130</text:span>
          </text:p>
            <text:p text:style-name="common-al">De gemeente Amsterdam is voornemens voormeld perceel grond in erfpacht uit te geven ten behoeve van de uitbreiding van een bestaand erfpachtrecht. </text:p>
            <text:p text:style-name="common-al">Vermelde uitbreiding van het erfpachtperceel mag alleen worden gebruikt als tuin in overeenstemming met de bestemming van het erfpachtrecht waaraan het toegevoegd wordt, te weten eengezinswoning met bergplaats.</text:p>
            <text:p text:style-name="common-al">Het in erfpacht uit te geven perceel staat op onderstaande kaart aangegeven met streeparcering.</text:p>
            <text:p text:style-name="common-al">
            <draw:frame><draw:text-box><text:section text:name="plaatje_id1-3-2-1-1-11-1" text:style-name="plaatje">
              <text:p text:style-name="illustratie_id1-3-2-1-1-11-1-1"><draw:frame draw:style-name="illustratie_id1-3-2-1-1-11-1-1" text:anchor-type="paragraph" svg:width="100mm" svg:height="53.8mm"><draw:image xlink:href="Pictures/Schermafbeelding2024-04-22102125i084ab69e-2ce2-4c65-bb67-391a6a885502.png" xlink:type="simple"/></draw:frame></text:p>
            </text:section></draw:text-box></draw:frame>
          </text:p>
            <text:p text:style-name="common-al">De gemeente is van mening dat voor voormelde uitgifte in erfpacht slechts één serieuze gegadigde in aanmerking komt, op grond van de navolgende objectieve, toetsbare en redelijke criteria:</text:p>
            <text:p text:style-name="common-al">TUINUITBREIDING</text:p>
            <text:list text:style-name="id1-3-2-1-1-14">
              <text:list-item text:style-override="id1-3-2-1-1-14-1">
                <text:number>–</text:number>
                <text:p text:style-name="al"> percelen met de bestemming ‘tuin’ worden door de gemeente niet separaat in erfpacht uitgegeven;</text:p>
              </text:list-item>
              <text:list-item text:style-override="id1-3-2-1-1-14-2">
                <text:number>–</text:number>
                <text:p text:style-name="al"> het in erfpacht uit te geven perceel grenst aan het erfpachtperceel waarvoor de tuinuitbreiding wordt aangevraagd en zal met dat perceel worden samengevoegd;</text:p>
              </text:list-item>
              <text:list-item text:style-override="id1-3-2-1-1-14-3">
                <text:number>–</text:number>
                <text:p text:style-name="al">het in erfpacht uit te geven perceel kan niet door derden separaat worden ontwikkeld;</text:p>
              </text:list-item>
            </text:list>
            <text:p text:style-name="common-al">
            <text:span text:style-name="nadrukvet">Kort geding en vervaltermijn</text:span> </text:p>
            <text:p text:style-name="common-al">Eenieder, die van mening is, dat hij of zij ook voor de uitgifte van vermeld perceel in aanmerking komt, dient uiterlijk 20 kalenderdagen na de publicatiedatum van het voornemen tot uitgifte in het Gemeenteblad een gerechtelijke procedure in kort geding aanhangig te hebben gemaakt met betrekking tot de voorgenomen uitgifte in erfpacht bij de afdeling privaatrecht van de rechtbank Amsterdam. </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9919</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919</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919</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Kennisgeving voornemen tot uitgifte in erfpacht van perceel grond (tuinuitbreiding) Louis Naarstigstraat 2 te Amsterdam</meta:user-defined>
    <meta:user-defined meta:name="DCTERMS.W3CDTF/DCTERMS.available">2024-04-26</meta:user-defined>
    <meta:user-defined meta:name="DCTERMS.W3CDTF/OVERHEIDop.jaargang">2024</meta:user-defined>
    <meta:user-defined meta:name="OVERHEIDop.publicationIssue">179919</meta:user-defined>
    <meta:user-defined meta:name="OVERHEIDop.GmbID/DC.identifier">gmb-2024-179919</meta:user-defined>
    <meta:user-defined meta:name="OVERHEIDop.versieInformatie"/>
  </office:meta>
</office:document-meta>
</file>