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an Nautahof 50 1106Z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het voordakvlak en plaatsen van een dakkapel op het achterdakvlak van de woning</text:p>
            <text:p text:style-name="common-al">Besluit: verleend</text:p>
            <text:p text:style-name="common-al">Besluit verzonden op: 19-04-2024</text:p>
            <text:p text:style-name="common-al">Zaakadres: Jan Nautahof 50 1106ZD Amsterdam</text:p>
            <text:p text:style-name="common-al">Zaaknummer: Z2024-004943</text:p>
            <text:p text:style-name="common-al">DSO-nummer: 202403110050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4-004943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4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069</text:span><text:line-break/><text:date style:data-style-name="dag" text:fixed="true" text:date-value="2024-04-23"/><text:line-break/><text:date style:data-style-name="jaar" text:fixed="true" text:date-value="2024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069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069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4-004943</meta:user-defined>
    <meta:user-defined meta:name="DCTERMS.abstract">plaatsen van een dakkapel op het voordakvlak en plaatsen van een dakkapel op het achte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Jan Nautahof 50 1106ZD Amsterdam</meta:user-defined>
    <meta:user-defined meta:name="DCTERMS.W3CDTF/DCTERMS.available">2024-04-23</meta:user-defined>
    <meta:user-defined meta:name="DCTERMS.W3CDTF/OVERHEIDop.jaargang">2024</meta:user-defined>
    <meta:user-defined meta:name="OVERHEIDop.externeBijlage">VTH_202404_GFO_ZAKEN_126196539_19042024105221929|exb-2024-16484</meta:user-defined>
    <meta:user-defined meta:name="OVERHEIDop.externeBijlage">VTH_202404_GFO_ZAKEN_126196539_Z2024-004943 dri...|exb-2024-16485</meta:user-defined>
    <meta:user-defined meta:name="OVERHEIDop.externeBijlage">VTH_202403_GFO_ZAKEN_126196539_Samenvatting|exb-2024-16486</meta:user-defined>
    <meta:user-defined meta:name="OVERHEIDop.publicationIssue">179069</meta:user-defined>
    <meta:user-defined meta:name="OVERHEIDop.GmbID/DC.identifier">gmb-2024-179069</meta:user-defined>
    <meta:user-defined meta:name="OVERHEIDop.versieInformatie"/>
  </office:meta>
</office:document-meta>
</file>