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erkstraat 21 Bennekom, het bouwen van 6 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6 april 2024</text:p>
            <text:p text:style-name="common-al">Zaaknummer 2023W285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78517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517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517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erkstraat 21 Bennekom, het bouwen van 6 appartementen.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8517</meta:user-defined>
    <meta:user-defined meta:name="OVERHEIDop.GmbID/DC.identifier">gmb-2024-178517</meta:user-defined>
    <meta:user-defined meta:name="OVERHEIDop.versieInformatie"/>
  </office:meta>
</office:document-meta>
</file>