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2 BEDRIJFSPANDEN, MARS 6 EN 8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het bouwen van 2 bedrijfspanden op het perceel mars 6 en 8 te heerenveen  </text:p>
            <text:p text:style-name="common-al">(19 april 2024)</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8405</text:span><text:line-break/><text:date style:data-style-name="dag" text:fixed="true" text:date-value="2024-04-23"/><text:line-break/><text:date style:data-style-name="jaar" text:fixed="true" text:date-value="2024-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8405</text:span><text:date style:data-style-name="nicedate" text:fixed="true" text:date-value="2024-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8405</text:span><text:date style:data-style-name="nicedate" text:fixed="true" text:date-value="2024-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ING OMGEVINGSVERGUNNING, HET BOUWEN VAN 2 BEDRIJFSPANDEN, MARS 6 EN 8 HEERENVEEN</meta:user-defined>
    <meta:user-defined meta:name="DCTERMS.W3CDTF/DCTERMS.available">2024-04-23</meta:user-defined>
    <meta:user-defined meta:name="DCTERMS.W3CDTF/OVERHEIDop.jaargang">2024</meta:user-defined>
    <meta:user-defined meta:name="OVERHEIDop.publicationIssue">178405</meta:user-defined>
    <meta:user-defined meta:name="OVERHEIDop.GmbID/DC.identifier">gmb-2024-178405</meta:user-defined>
    <meta:user-defined meta:name="OVERHEIDop.versieInformatie"/>
  </office:meta>
</office:document-meta>
</file>