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KONINGSDAG CAFE SPOORZICHT, Parallelweg 48, 8441 AS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Koningsdagfeest Café Spoorzicht op 27 april 2024 op de locatie Parallelweg 48, 8441 AS Heerenveen (18 april 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6969</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969</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969</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28367</meta:user-defined>
    <meta:user-defined meta:name="DCTERMS.abstract">Koningsdagfeest bij Café Spoorzicht</meta:user-defined>
    <dc:language>nl</dc:language>
    <meta:user-defined meta:name="OVERHEIDop.locatietype/OVERHEIDop.gebiedsmarkering">Punt</meta:user-defined>
    <meta:user-defined meta:name="DC.title">VERLENING EVENEMENTENVERGUNNING KONINGSDAG CAFE SPOORZICHT, Parallelweg 48, 8441 AS Heerenveen</meta:user-defined>
    <meta:user-defined meta:name="DCTERMS.W3CDTF/DCTERMS.available">2024-04-22</meta:user-defined>
    <meta:user-defined meta:name="DCTERMS.W3CDTF/OVERHEIDop.jaargang">2024</meta:user-defined>
    <meta:user-defined meta:name="OVERHEIDop.publicationIssue">176969</meta:user-defined>
    <meta:user-defined meta:name="OVERHEIDop.GmbID/DC.identifier">gmb-2024-176969</meta:user-defined>
    <meta:user-defined meta:name="OVERHEIDop.versieInformatie"/>
  </office:meta>
</office:document-meta>
</file>