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Molièreweg 629 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</text:p>
            <text:p text:style-name="common-al">Molièreweg 629 A, 3076GE, plaatsen van een nieuwe berging en fietsenstalling (aanvraagdatum 29-03-2024, dossiernummer OMV.24.03.00343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76819</text:span><text:line-break/><text:date style:data-style-name="dag" text:fixed="true" text:date-value="2024-04-22"/><text:line-break/><text:date style:data-style-name="jaar" text:fixed="true" text:date-value="2024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6819</text:span><text:date style:data-style-name="nicedate" text:fixed="true" text:date-value="2024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6819</text:span><text:date style:data-style-name="nicedate" text:fixed="true" text:date-value="2024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Molièreweg 629 A</meta:user-defined>
    <meta:user-defined meta:name="DCTERMS.W3CDTF/DCTERMS.available">2024-04-22</meta:user-defined>
    <meta:user-defined meta:name="DCTERMS.W3CDTF/OVERHEIDop.jaargang">2024</meta:user-defined>
    <meta:user-defined meta:name="OVERHEIDop.publicationIssue">176819</meta:user-defined>
    <meta:user-defined meta:name="OVERHEIDop.GmbID/DC.identifier">gmb-2024-176819</meta:user-defined>
    <meta:user-defined meta:name="OVERHEIDop.versieInformatie"/>
  </office:meta>
</office:document-meta>
</file>