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nterieure exploitatieovereenkomst ‘Dockumer Sluys’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cur">*Per 1 januari 2024 geldt de Omgevingswet. De bestemmingsplanprocedure voor dit plangebied wordt echter nog doorlopen onder de Wro (oud). Voor de Anterieure exploitatieovereenkomst is daarbij aangesloten en wordt de oude terminologie en wetgeving, zoals gehanteerd onder de Wro, gehanteerd.</text:span>
          </text:p>
            <text:p text:style-name="al"/>
            <text:p text:style-name="al">Burgemeester en wethouders van de gemeente Noardeast-Fryslân maken op grond van artikel 6.24, derde lid Wet ruimtelijke ordening (Wro) bekend dat de gemeente op 5 april 2024 een anterieure exploitatieovereenkomst ex artikel 6.24, eerste lid Wro heeft gesloten voor de ontwikkeling van het plangebied ‘Dockumer Sluys’, voor de realisatie van 30 appartementen en 1 grondgebonden woning. Het plangebied is gelegen tussen de Strobossersteeg, de Molensteeg en de Keppelstraat (kadastraal bekend gemeente Dokkum, sectie A, nummers 4212 (dls) 4183 (dls) en 3436 (dls)). Een anterieure exploitatieovereenkomst is een overeenkomst over de grondexploitatie die de gemeente met de ontwikkelaar sluit om te garanderen dat de kosten en risico’s, samenhangende met de bestemmingsplanprocedure, door initiatiefnemer gedragen worden.</text:p>
            <text:p text:style-name="al"/>
            <text:p text:style-name="al">
            <text:span text:style-name="nadrukvet">Inzage</text:span>
          </text:p>
            <text:p text:style-name="al">Met ingang van 24 april 2024 ligt de zakelijke omschrijving van de anterieure overeenkomst gedurende een periode van twee weken voor een ieder digitaal ter inzage gelegd via de website van de gemeente (<text:a xlink:href="https://www.noardeast-fryslan.nl/plannen-noardeast-fryslan-ter-inzage" xlink:type="simple">https://www.noardeast-fryslan.nl/plannen-noardeast-fryslan-ter-inzage</text:a>). Tegen de gesloten overeenkomst staat geen bezwaar of beroep open. Indien digitale inzage geen optie is, dan kunt u contact opnemen en wordt een kopie van de zakelijke omschrijving opgestuurd via e-mail of per post.</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76297</text:span><text:line-break/><text:date style:data-style-name="dag" text:fixed="true" text:date-value="2024-04-24"/><text:line-break/><text:date style:data-style-name="jaar" text:fixed="true" text:date-value="2024-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297</text:span><text:date style:data-style-name="nicedate" text:fixed="true" text:date-value="2024-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76297</text:span><text:date style:data-style-name="nicedate" text:fixed="true" text:date-value="2024-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18/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Bekendmaking anterieure exploitatieovereenkomst ‘Dockumer Sluys’</meta:user-defined>
    <meta:user-defined meta:name="DCTERMS.W3CDTF/DCTERMS.available">2024-04-24</meta:user-defined>
    <meta:user-defined meta:name="DCTERMS.W3CDTF/OVERHEIDop.jaargang">2024</meta:user-defined>
    <meta:user-defined meta:name="OVERHEIDop.publicationIssue">176297</meta:user-defined>
    <meta:user-defined meta:name="OVERHEIDop.GmbID/DC.identifier">gmb-2024-176297</meta:user-defined>
    <meta:user-defined meta:name="OVERHEIDop.versieInformatie"/>
  </office:meta>
</office:document-meta>
</file>