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nabij Keningswei 1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Feankleaster, nabij Keningswei 1, het organiseren van Pinksterfeest Feankleaster van 18 mei 2024 tot en met 20 mei 2024 (besluit is verzonden op 23 april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6094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094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094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99</meta:user-defined>
    <dc:language>nl</dc:language>
    <meta:user-defined meta:name="OVERHEIDop.locatietype/OVERHEIDop.gebiedsmarkering">Adres</meta:user-defined>
    <meta:user-defined meta:name="DC.title">Evenementenvergunning nabij Keningswei 1 te Feankleaster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6094</meta:user-defined>
    <meta:user-defined meta:name="OVERHEIDop.GmbID/DC.identifier">gmb-2024-176094</meta:user-defined>
    <meta:user-defined meta:name="OVERHEIDop.versieInformatie"/>
  </office:meta>
</office:document-meta>
</file>