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Emmakade 57e, 57f, 57g, 57h, 57j, 57k, 57m, 57n en 59 Leeuwarden (11060481) realiseren van 30 appartementen in plaats van 29 appartementen, verzenddatum 11-04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5897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9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9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Verleende omgevingsvergunning, Emmakade 57e, 57f, 57g, 57h, 57j, 57k, 57m, 57n en 59 Leeuwarden (11060481) realiseren van 30 appartementen in plaats van 29 appartementen, verzenddatum 11-04-2024.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5897</meta:user-defined>
    <meta:user-defined meta:name="OVERHEIDop.GmbID/DC.identifier">gmb-2024-175897</meta:user-defined>
    <meta:user-defined meta:name="OVERHEIDop.versieInformatie"/>
  </office:meta>
</office:document-meta>
</file>