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Bûterblom 7 (Unia, kavel 11) Leeuwarden, (11061090) bouwen van een woning, verzenddatum 12-04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75865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865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865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Bûterblom 7 (Unia, kavel 11) Leeuwarden, (11061090) bouwen van een woning, verzenddatum 12-04-2024.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5865</meta:user-defined>
    <meta:user-defined meta:name="OVERHEIDop.GmbID/DC.identifier">gmb-2024-175865</meta:user-defined>
    <meta:user-defined meta:name="OVERHEIDop.versieInformatie"/>
  </office:meta>
</office:document-meta>
</file>