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Jan van Duivenvoordestraat 23 1067M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balkonbeglazing</text:p>
            <text:p text:style-name="common-al">Besluit verzonden op: 18-04-2024</text:p>
            <text:p text:style-name="common-al">Zaakadres: Jan van Duivenvoordestraat 23 1067MT Amsterdam</text:p>
            <text:p text:style-name="common-al">Zaaknummer: Z2024-003727</text:p>
            <text:p text:style-name="common-al">DSO-nummer: 2024022601460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5516</text:span><text:line-break/><text:date style:data-style-name="dag" text:fixed="true" text:date-value="2024-04-22"/><text:line-break/><text:date style:data-style-name="jaar" text:fixed="true" text:date-value="2024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5516</text:span><text:date style:data-style-name="nicedate" text:fixed="true" text:date-value="2024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5516</text:span><text:date style:data-style-name="nicedate" text:fixed="true" text:date-value="2024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3727</meta:user-defined>
    <meta:user-defined meta:name="DCTERMS.abstract">plaatsen van balkonbeglaz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Verlenging beslistermijn omgevingsvergunning Jan van Duivenvoordestraat 23 1067MT Amsterdam</meta:user-defined>
    <meta:user-defined meta:name="DCTERMS.W3CDTF/DCTERMS.available">2024-04-22</meta:user-defined>
    <meta:user-defined meta:name="DCTERMS.W3CDTF/OVERHEIDop.jaargang">2024</meta:user-defined>
    <meta:user-defined meta:name="OVERHEIDop.publicationIssue">175516</meta:user-defined>
    <meta:user-defined meta:name="OVERHEIDop.GmbID/DC.identifier">gmb-2024-175516</meta:user-defined>
    <meta:user-defined meta:name="OVERHEIDop.versieInformatie"/>
  </office:meta>
</office:document-meta>
</file>