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penbare besluiten uit vergadering burgemeester en wethouders</text:p>
      <text:section text:name="zakelijke-mededeling_id1-3-2" text:style-name="zakelijke-mededeling">
        <text:section text:name="zakelijke-mededeling-tekst_id1-3-2-1" text:style-name="zakelijke-mededeling-tekst">
          <text:section text:name="tekst_id1-3-2-1-1" text:style-name="tekst">
            <text:p text:style-name="common-al"> Burgemeester en wethouders van Bladel hebben in de vergadering van <text:span text:style-name="nadrukvet">2 april</text:span> <text:span text:style-name="nadrukvet">2024</text:span> de volgende besluiten genomen:</text:p>
            <text:p text:style-name="common-al">
            <text:span text:style-name="nadrukvet">Vaststelling wijzigingsplan "Hulselseweg 17, Bladel" </text:span>
          </text:p>
            <text:list text:style-name="id1-3-2-1-1-3">
              <text:list-item text:style-override="id1-3-2-1-1-3-1">
                <text:number>1.</text:number>
                <text:p text:style-name="al">Er wordt geen exploitatieplan vastgesteld; </text:p>
              </text:list-item>
              <text:list-item text:style-override="id1-3-2-1-1-3-2">
                <text:number>2.</text:number>
                <text:p text:style-name="al">Het wijzigingsplan wordt ongewijzigd vastgesteld.</text:p>
              </text:list-item>
            </text:list>
            <text:p text:style-name="common-al">
            <text:span text:style-name="nadrukvet">Aanwijzen stembureaus verkiezing Europees Parlement 2024 en vaststelling centrale stemopneming</text:span>
          </text:p>
            <text:list text:style-name="id1-3-2-1-1-5">
              <text:list-item text:style-override="id1-3-2-1-1-5-1">
                <text:number>1.</text:number>
                <text:p text:style-name="al">De navolgende locatie wordt aangewezen als gemeentelijk stembureau: Gemeentehuis, Markt 21 Bladel; </text:p>
              </text:list-item>
              <text:list-item text:style-override="id1-3-2-1-1-5-2">
                <text:number>2.</text:number>
                <text:p text:style-name="al">De navolgende locaties worden aangewezen als stembureaus: Gemeentehuis, Markt 21 Bladel, Cultureel Centrum Den Herd, Emmaplein 4 Bladel, Pius X-College, Tuinstraat 1 Bladel, Basisschool De Toermalijn, Herman Gorterlaan 4 Bladel, Zorg in Oktober (Kempenland), Rondweg 25 Bladel, MFA Hart van Hapert, Oude Provincialeweg 21 Hapert, De Wisselstroom, Melkweg 7 Hapert, D’n Anloôp, Maalderij 3 Hoogeloon, D’n Aord, Kerkstraat 33 Casteren, De Poel, De Hoeve 2 Netersel. </text:p>
              </text:list-item>
              <text:list-item text:style-override="id1-3-2-1-1-5-3">
                <text:number>3.</text:number>
                <text:p text:style-name="al">Er wordt besloten tot centrale stemopneming door het gemeentelijk stembureau in het gemeentehuis in plaats van decentrale stemopneming.</text:p>
              </text:list-item>
            </text:list>
            <text:p text:style-name="common-al">
            <text:span text:style-name="nadrukvet">Ontwerpbegroting 2025 Veiligheidsregio Brabant Zuid-Oost </text:span>
          </text:p>
            <text:p text:style-name="common-al">Kennis genomen van de Ontwerpbegroting 2025. De raad wordt voorgesteld geen zienswijze in te dienen.</text:p>
            <text:p text:style-name="common-al">
            <text:span text:style-name="nadrukvet">Toestemming gemeenteraad aangaan Samenwerkingsovereenkomst Regionale Mobiliteit </text:span>
          </text:p>
            <text:list text:style-name="id1-3-2-1-1-9">
              <text:list-item text:style-override="id1-3-2-1-1-9-1">
                <text:number>1.</text:number>
                <text:p text:style-name="al">Akkoord met de definitieve Samenwerkingsovereenkomst Regionale Mobiliteit, versie 20 maart 2024; </text:p>
              </text:list-item>
              <text:list-item text:style-override="id1-3-2-1-1-9-2">
                <text:number>2.</text:number>
                <text:p text:style-name="al">De gemeenteraad wordt toestemming gevraagd in te stemmen met de Samenwerkingsovereenkomst Regionale Mobiliteit.</text:p>
              </text:list-item>
              <text:list-item text:style-override="id1-3-2-1-1-9-3">
                <text:number>3.</text:number>
                <text:p text:style-name="al">Onder voorbehoud van toestemming van de gemeenteraad ingestemd met het aangaan van de Samenwerkingsovereenkomst Regionale Mobiliteit;</text:p>
              </text:list-item>
              <text:list-item text:style-override="id1-3-2-1-1-9-4">
                <text:number>4.</text:number>
                <text:p text:style-name="al">Het instemmingsbesluit wordt vóór 4 juni kenbaar gemaakt aan het POHO mobiliteit;</text:p>
              </text:list-item>
              <text:list-item text:style-override="id1-3-2-1-1-9-5">
                <text:number>5.</text:number>
                <text:p text:style-name="al">De wethouder mobiliteit wordt gemantandeerd om namens het college de samenwerkingsovereenkomst op 19 juni 2024 tijdens het POHO mobiliteit te ondertekenen.</text:p>
              </text:list-item>
            </text:list>
            <text:p text:style-name="common-al">
            <text:span text:style-name="nadrukvet">Concept programmabegroting 2025 Metropoolregio Eindhoven</text:span>
          </text:p>
            <text:p text:style-name="common-al">Akkoord met het raadsvoorstel waarmee een zienswijze wordt ingediend op de concept Programmabegroting 2025 MRE t.a.v. de extra verhoging van de inwonerbijdrage.</text:p>
            <text:p text:style-name="common-al">
            <text:span text:style-name="nadrukvet">Ontwerp-begroting 2025 met meerjarenraming 2026-2028 ODZOB door te geleiden naar de gemeenteraad</text:span>
          </text:p>
            <text:list text:style-name="id1-3-2-1-1-13">
              <text:list-item text:style-override="id1-3-2-1-1-13-1">
                <text:number>1.</text:number>
                <text:p text:style-name="al">De ontwerp-begroting wordt doorgeleid naar de gemeenteraad;</text:p>
              </text:list-item>
              <text:list-item text:style-override="id1-3-2-1-1-13-2">
                <text:number>2.</text:number>
                <text:p text:style-name="al">De concept-zienswijze wordt ter besluitvorming aan de gemeenteraad voorgelegd.</text:p>
              </text:list-item>
            </text:list>
            <text:p text:style-name="common-al">
            <text:span text:style-name="nadrukvet">Verlengingsbesluit Uitvoeringsbeleid kwaliteit vergunningen, toezicht en handhaving, 1e herziening Gemeente Bladel </text:span>
          </text:p>
            <text:p text:style-name="common-al">Een verlengingsbesluit wordt genomen.</text:p>
            <text:p text:style-name="common-al">
            <text:span text:style-name="nadrukvet">Beslissing op bezwaar subsidie duurzame energie </text:span>
          </text:p>
            <text:p text:style-name="common-al">Conform het advies van de commissie van de bezwaarschriften wordt het bezwaarschrift dat is gericht tegen het besluit waarbij een subsidiebedrag van € 500,00 is verstrekt aan de VVE De Pimpernel, ongegrond verklaard en het bestreden besluit van 27 oktober 2023 wordt in stand gelaten.</text:p>
            <text:p text:style-name="common-al">
            <text:span text:style-name="nadrukvet">Beslissing op bezwaar subsidie duurzame energie </text:span>
          </text:p>
            <text:p text:style-name="common-al">Conform het advies van de commissie van de bezwaarschriften het bezwaarschrift dat is gericht tegen het besluit om de subsidieaanvraag voor het aanbrengen van zonnepanelen af te wijzen, ongegrond verklaard en het bestreden besluit van 24 november 2023 wordt in stand gelaten.</text:p>
            <text:p text:style-name="common-al">
            <text:span text:style-name="nadrukvet">Procesvoorstel Meerjarenbeleidskaderjeugdhulp Kempengemeenten 2026-2030 en uitvoeringsprogramma</text:span>
          </text:p>
            <text:list text:style-name="id1-3-2-1-1-21">
              <text:list-item text:style-override="id1-3-2-1-1-21-1">
                <text:number>1.</text:number>
                <text:p text:style-name="al">Het beleidspoho sociaal domein wordt benoemd tot opdrachtgever van een Kempische projectgroep. In zijn totaliteit zijn de opdrachten van de projectgroep als volgt: </text:p>
                <text:list text:style-name="id1-3-2-1-1-21-1-3">
                  <text:list-item text:style-override="id1-3-2-1-1-21-1-3-1">
                    <text:number>A.</text:number>
                    <text:p text:style-name="al">Een evaluatie uit te voeren inzake het huidige Meerjarenbeleidskader jeugdhulp in de Kempengemeenten 2020-2024’ inclusief twee verlengingsjaren; </text:p>
                  </text:list-item>
                  <text:list-item text:style-override="id1-3-2-1-1-21-1-3-2">
                    <text:number>B.</text:number>
                    <text:p text:style-name="al">Het “Meerjarenbeleidskader jeugdhulp in de Kempengemeenten 2026-2030” op te stellen en aan de gemeenteraad ter vaststelling aan te bieden in Q4 2025;</text:p>
                  </text:list-item>
                  <text:list-item text:style-override="id1-3-2-1-1-21-1-3-3">
                    <text:number>C.</text:number>
                    <text:p text:style-name="al">Het “Uitvoeringsprogramma jeugdhulp in de Kempengemeenten” op te stellen en ter vaststelling aan te bieden aan de colleges in Q4 2025 en deze ter informatie te delen met de raad. </text:p>
                  </text:list-item>
                </text:list>
              </text:list-item>
              <text:list-item text:style-override="id1-3-2-1-1-21-2">
                <text:number>2.</text:number>
                <text:p text:style-name="al">Het procesvoorstel “Meerjarenbeleidskader jeugdhulp Kempengemeenten 2026-2030 en uitvoeringsprogramma” wordt vastgesteld.</text:p>
              </text:list-item>
            </text:list>
            <text:p text:style-name="common-al">
            <text:span text:style-name="nadrukvet">Actieplan Dakloosheid regio Eindhoven 2024 – 2030 </text:span>
          </text:p>
            <text:list text:style-name="id1-3-2-1-1-23">
              <text:list-item text:style-override="id1-3-2-1-1-23-1">
                <text:number>1.</text:number>
                <text:p text:style-name="al">Vastgesteld met de regionale ambities en uitgangspunten; </text:p>
              </text:list-item>
              <text:list-item text:style-override="id1-3-2-1-1-23-2">
                <text:number>2.</text:number>
                <text:p text:style-name="al">Kennis genomen van de voorgestelde acties in het Overzicht acties per actielijn; </text:p>
              </text:list-item>
              <text:list-item text:style-override="id1-3-2-1-1-23-3">
                <text:number>3.</text:number>
                <text:p text:style-name="al">Ingestemd met deelname aan derde ronde ETHOS Light telling in 2024/2025; </text:p>
              </text:list-item>
              <text:list-item text:style-override="id1-3-2-1-1-23-4">
                <text:number>4.</text:number>
                <text:p text:style-name="al">Ingestemd met de kosten van dit actieplan ad € 2.893,- en deze te dekken uit het budget dat resteert uit de Regionale aanpak preventie van dakloosheid;</text:p>
              </text:list-item>
              <text:list-item text:style-override="id1-3-2-1-1-23-5">
                <text:number>5.</text:number>
                <text:p text:style-name="al">De raad wordt geïnformeerd.</text:p>
              </text:list-item>
            </text:list>
            <text:p text:style-name="common-al">
            <text:span text:style-name="nadrukvet">Toestemming raad wijzigen gemeenschappelijke regeling VRBZO </text:span>
          </text:p>
            <text:p text:style-name="common-al">De raad wordt geïnformeerd. Het college van burgemeester en wethouders wordt toestemming verleend om de gemeenschappelijke regeling Veiligheidsregio Brabant-Zuidoost 2024 te wijzigen.</text:p>
            <text:p text:style-name="common-al">
            <text:span text:style-name="nadrukvet">Toestemming raad voor het treffen van de gewijzigde gemeenschappelijke regeling ODZOB </text:span>
          </text:p>
            <text:p text:style-name="last-al">Akkoord met het raadsvoorstel waarmee de raad toestemming verleent aan het college om de gewijzigde gemeenschappelijke regeling Omgevingsdienst Zuidoost Brabant (ODZOB)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175303</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303</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303</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Woonplaats</meta:user-defined>
    <meta:user-defined meta:name="DC.title">Openbare besluiten uit vergadering burgemeester en wethouders</meta:user-defined>
    <meta:user-defined meta:name="DCTERMS.W3CDTF/DCTERMS.available">2024-04-23</meta:user-defined>
    <meta:user-defined meta:name="DCTERMS.W3CDTF/OVERHEIDop.jaargang">2024</meta:user-defined>
    <meta:user-defined meta:name="OVERHEIDop.publicationIssue">175303</meta:user-defined>
    <meta:user-defined meta:name="OVERHEIDop.GmbID/DC.identifier">gmb-2024-175303</meta:user-defined>
    <meta:user-defined meta:name="OVERHEIDop.versieInformatie"/>
  </office:meta>
</office:document-meta>
</file>