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en beslistermijn aanvraag omgevingsvergunning, het bouwen van 9 vrijstaande woningen, (APN03) H 4265, (APN03) H 3380, (APN03) H 4256, (APN03) H 4334 Alphen en 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hebben op 17 april 2024 besloten om de wettelijke beslistermijn voor de aanvraag voor een omgevingsvergunning voor het bouwen van 9 vrijstaande woningen op het adres (APN03) H 4265, (APN03) H 3380, (APN03) H 4256, (APN03) H 4334</text:p>
            <text:p text:style-name="common-al">Alphen en Riel te verlengen voor een periode van 6 weken (1050367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Tegen het verlengen van de beslistermijn kunt u géén bezwaarschrift of zienswijze indienen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14 0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174284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4284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4284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367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DC.title">Kennisgeving verlengen beslistermijn aanvraag omgevingsvergunning, het bouwen van 9 vrijstaande woningen, (APN03) H 4265, (APN03) H 3380, (APN03) H 4256, (APN03) H 4334 Alphen en Riel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4284</meta:user-defined>
    <meta:user-defined meta:name="OVERHEIDop.GmbID/DC.identifier">gmb-2024-174284</meta:user-defined>
    <meta:user-defined meta:name="OVERHEIDop.versieInformatie"/>
  </office:meta>
</office:document-meta>
</file>