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Fien de la Marlaan 82, 3584ZX Utrecht, GU-Z2024-0003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ien de la Marlaan 82, 3584ZX Utrecht</text:p>
            <text:p text:style-name="common-al">GU-Z2024-0003631</text:p>
            <text:p text:style-name="common-al">Toelichting: het bouwen van een dakkapel aan de voorkant van de woning</text:p>
            <text:p text:style-name="common-al">Datum besluit: 9 april 2024</text:p>
            <text:p text:style-name="common-al">Startdatum bezwaartermijn: 29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4137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4137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4137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631</meta:user-defined>
    <meta:user-defined meta:name="DCTERMS.abstract">Verleende Omgevingsvergunning, het bouwen van een dakkapel aan de voorkant van de woning, Fien de la Marlaan 82, 3584ZX Utrecht, GU-Z2024-0003631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Fien de la Marlaan 82, 3584ZX Utrecht, GU-Z2024-0003631</meta:user-defined>
    <meta:user-defined meta:name="OVERHEIDop.datumEindeReactietermijn">2024-05-29</meta:user-defined>
    <meta:user-defined meta:name="OVERHEIDop.terinzageleggingBG">https://jeleefomgeving.nl/inzien/002220647/f5fd4ee0-fcb6-11ee-a337-00505601200c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4137</meta:user-defined>
    <meta:user-defined meta:name="OVERHEIDop.GmbID/DC.identifier">gmb-2024-174137</meta:user-defined>
    <meta:user-defined meta:name="OVERHEIDop.versieInformatie"/>
  </office:meta>
</office:document-meta>
</file>