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 Skoallestrjitte 11 East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de publicatie van 19 maart 2024 stond de onderstaande tekst vermeld: </text:p>
            <text:p text:style-name="common-al">
            <text:span text:style-name="nadrukcur">Reguliere procedure - definitief besluit omgevingsvergunning</text:span>
          </text:p>
            <text:p text:style-name="common-al">
            <text:span text:style-name="nadrukcur">Toestemming voor het plaatsen van een dakkapel aan Skoallestrjitte 11, 9125 ED Eastrum</text:span>
          </text:p>
            <text:p text:style-name="common-al">
            <text:span text:style-name="nadrukcur">De gemeente Noardeast-Fryslân heeft een omgevingsvergunning verleend. De gemeente geeft hiermee toestemming voor het plaatsen van een dakkapel aan Skoallestrjitte 11, 9125 ED Eastrum.</text:span>
          </text:p>
            <text:p text:style-name="common-al">Dat was echter niet juist.</text:p>
            <text:p text:style-name="common-al">De aanvraag is op 15 maart 2024 reeds ingetrokken op verzoek van de aanvrager</text:p>
            <text:p text:style-name="last-al">
            <text:span text:style-name="nadrukvet">Bij deze ter rectificatie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3883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83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3883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20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27723</meta:user-defined>
    <dc:language>nl</dc:language>
    <meta:user-defined meta:name="OVERHEIDop.locatietype/OVERHEIDop.gebiedsmarkering">Adres</meta:user-defined>
    <meta:user-defined meta:name="DC.title">Rectificatie Skoallestrjitte 11 Eastrum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3883</meta:user-defined>
    <meta:user-defined meta:name="OVERHEIDop.GmbID/DC.identifier">gmb-2024-173883</meta:user-defined>
    <meta:user-defined meta:name="OVERHEIDop.versieInformatie"/>
  </office:meta>
</office:document-meta>
</file>