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
            
          </text:p>
            <text:p text:style-name="common-al">Aldwâld, Dellenswei 2, het realiseren van een kleine (erf)windturbine (aanvraag is ontvangen op 8 april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3819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819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819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88515</meta:user-defined>
    <meta:user-defined meta:name="DCTERMS.abstract">Dellenswei 2 te Aldwâld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3819</meta:user-defined>
    <meta:user-defined meta:name="OVERHEIDop.GmbID/DC.identifier">gmb-2024-173819</meta:user-defined>
    <meta:user-defined meta:name="OVERHEIDop.versieInformatie"/>
  </office:meta>
</office:document-meta>
</file>