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Holwert, Ljouwerterdyk 11, het kappen van een paar bomen (aanvraag is ontvangen op 8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3802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02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02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4-088507</meta:user-defined>
    <meta:user-defined meta:name="DCTERMS.abstract">Ljouwerterdyk 11 te Holwert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3802</meta:user-defined>
    <meta:user-defined meta:name="OVERHEIDop.GmbID/DC.identifier">gmb-2024-173802</meta:user-defined>
    <meta:user-defined meta:name="OVERHEIDop.versieInformatie"/>
  </office:meta>
</office:document-meta>
</file>