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bedrijfsloods achter Hoogeveenenweg 28, (kadastraal perceel NWK03 D 3064) in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pril 2024 heeft de Omgevingsdienst Midden-Holland (ODMH) namens gemeente Zuidplas besloten om de beslistermijn van de aanvraag met kenmerk 2023-00020254 voor het bouwen van een bedrijfsloods op de locatie achter Hoogeveenenweg 28, (kadastraal perceel NWK03 D 3064) in Nieuwerkerk aan den IJssel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173323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323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323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3-00020254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bedrijfsloods achter Hoogeveenenweg 28, (kadastraal perceel NWK03 D 3064) in Nieuwerkerk aan den IJssel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3323</meta:user-defined>
    <meta:user-defined meta:name="OVERHEIDop.GmbID/DC.identifier">gmb-2024-173323</meta:user-defined>
    <meta:user-defined meta:name="OVERHEIDop.versieInformatie"/>
  </office:meta>
</office:document-meta>
</file>