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8445382-fef4-46aa-b49b-1347c5c6943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lblasstraat 42 aanleg gehandicaptenparkeerplaats kenteken K-465-HK</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K-465-HK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Alblasstraat 42 sprake is van een hoge parkeerdruk;</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K-465-HK en het aanbrengen van ondersteunende markeringen (RVV 1990), in te stellen: een gehandicaptenparkeerplaats ter hoogte van perceel Alblasstraat 42 (parkeervaknummer 121746483856)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89.00943396226414mm"><draw:image xlink:href="Pictures/Afbeelding1ib8445382-fef4-46aa-b49b-1347c5c6943c.png" xlink:type="simple"/></draw:frame></text:p>
            </text:section></draw:text-box></draw:frame>
          </text:p>
            <text:p text:style-name="common-al">Amsterdam, 24 april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3312</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3312</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3312</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lblasstraat 42 aanleg gehandicaptenparkeerplaats kenteken K-465-HK - Alblasstraat 4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lblasstraat 42 aanleg gehandicaptenparkeerplaats kenteken K-465-HK</meta:user-defined>
    <meta:user-defined meta:name="OVERHEIDop.verkeersbordcode">E6</meta:user-defined>
    <dc:language>nl</dc:language>
    <meta:user-defined meta:name="OVERHEIDop.locatietype/OVERHEIDop.gebiedsmarkering">Adres</meta:user-defined>
    <meta:user-defined meta:name="DC.title">Amsterdam Zuid, verkeersbesluit Alblasstraat 42 aanleg gehandicaptenparkeerplaats kenteken K-465-HK</meta:user-defined>
    <meta:user-defined meta:name="DCTERMS.W3CDTF/DCTERMS.available">2024-04-26</meta:user-defined>
    <meta:user-defined meta:name="DCTERMS.W3CDTF/OVERHEIDop.jaargang">2024</meta:user-defined>
    <meta:user-defined meta:name="OVERHEIDop.publicationIssue">173312</meta:user-defined>
    <meta:user-defined meta:name="OVERHEIDop.GmbID/DC.identifier">gmb-2024-173312</meta:user-defined>
    <meta:user-defined meta:name="OVERHEIDop.versieInformatie"/>
  </office:meta>
</office:document-meta>
</file>