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over Hennepstraat 12 5561AC Riethoven veranderen van het bedrijf (bouwen bedrijfspand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melding ontvangen:</text:p>
            <text:p text:style-name="common-al">Zaaknummer: 17243432</text:p>
            <text:p text:style-name="common-al">Ontvangstdatum melding: 29-12-2023</text:p>
            <text:p text:style-name="common-al">Omschrijving: Hennepstraat 12 5561AC Riethoven veranderen van het bedrijf (bouwen bedrijfspand)</text:p>
            <text:p text:style-name="common-al">Activiteit: Milieu</text:p>
            <text:p text:style-name="last-al">De melding is in orde en de activiteit mag uitgevoerd worden. U kunt geen bezwaar maken of in beroep gaan tegen 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172817</text:span><text:line-break/><text:date style:data-style-name="dag" text:fixed="true" text:date-value="2024-04-19"/><text:line-break/><text:date style:data-style-name="jaar" text:fixed="true" text:date-value="2024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817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2817</text:span><text:date style:data-style-name="nicedate" text:fixed="true" text:date-value="2024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Berge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243432</meta:user-defined>
    <meta:user-defined meta:name="DCTERMS.abstract">veranderen van het bedrijf (bouwen bedrijfspand)</meta:user-defined>
    <dc:language>nl</dc:language>
    <meta:user-defined meta:name="OVERHEIDop.locatietype/OVERHEIDop.gebiedsmarkering">Punt</meta:user-defined>
    <meta:user-defined meta:name="DC.title">Ontvangen melding over Hennepstraat 12 5561AC Riethoven veranderen van het bedrijf (bouwen bedrijfspand)</meta:user-defined>
    <meta:user-defined meta:name="DCTERMS.W3CDTF/DCTERMS.available">2024-04-19</meta:user-defined>
    <meta:user-defined meta:name="DCTERMS.W3CDTF/OVERHEIDop.jaargang">2024</meta:user-defined>
    <meta:user-defined meta:name="OVERHEIDop.publicationIssue">172817</meta:user-defined>
    <meta:user-defined meta:name="OVERHEIDop.GmbID/DC.identifier">gmb-2024-172817</meta:user-defined>
    <meta:user-defined meta:name="OVERHEIDop.versieInformatie"/>
  </office:meta>
</office:document-meta>
</file>