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met bijgebouw, Hazenweg 3, kadastraal bekend onder sectie P, nummer 387</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6 april 2024 een besluit genomen op de aanvraag met zaaknummer Z2023-00001498 voor een Omgevingsvergunning voor het bouwen van een woning met bijgebouw op de locatie Hazenweg 3, kadastraal bekend onder sectie P, nummer 387.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172761</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761</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761</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498</meta:user-defined>
    <meta:user-defined meta:name="DCTERMS.abstract">Betreft:  Besluit op locatie Hazenweg 3, kadastraal bekend onder sectie P, nummer 387</meta:user-defined>
    <dc:language>nl</dc:language>
    <meta:user-defined meta:name="OVERHEIDop.locatietype/OVERHEIDop.gebiedsmarkering">Punt</meta:user-defined>
    <meta:user-defined meta:name="DC.title">Toestemming voor het bouwen van een woning met bijgebouw, Hazenweg 3, kadastraal bekend onder sectie P, nummer 387</meta:user-defined>
    <meta:user-defined meta:name="DCTERMS.W3CDTF/DCTERMS.available">2024-04-19</meta:user-defined>
    <meta:user-defined meta:name="DCTERMS.W3CDTF/OVERHEIDop.jaargang">2024</meta:user-defined>
    <meta:user-defined meta:name="OVERHEIDop.publicationIssue">172761</meta:user-defined>
    <meta:user-defined meta:name="OVERHEIDop.GmbID/DC.identifier">gmb-2024-172761</meta:user-defined>
    <meta:user-defined meta:name="OVERHEIDop.versieInformatie"/>
  </office:meta>
</office:document-meta>
</file>