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p een aanvraag vergunning voor het splitsen van het Rijksmonument in 4 appartementen en het uitvoeren van diverse (bouw)werkzaamheden op de locatie Hoge Nieuwstraat 41 te Dordrecht zaaknummer Z-24-4405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aanvraag voor een vergunning ontvangen. De vergunning is aangevraagd voor het splitsen van het Rijksmonument in 4 appartementen en het uitvoeren van diverse (bouw)werkzaamheden op de locatie Hoge Nieuwstraat41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/>
            <text:p text:style-name="common-al">
            <text:span text:style-name="nadrukvet">Wanneer neemt de gemeente een besluit over de aanvraag van de vergunning?</text:span>
          </text:p>
            <text:p text:style-name="common-al">Door de gemeente is besloten de beslistermijn op de aanvraag te verlengen met een termijn van maximaal 6 weken.</text:p>
            <text:p text:style-name="common-al">Waarschijnlijk neemt de gemeente uiterlijk 28 mei 2024 een definitief besluit over de aanvraag van de vergunning. U kunt tegen de verlenging van de beslistermijn geen bezwaar indienen.</text:p>
            <text:p text:style-name="common-al"/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contact opnemen met de gemeente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172684</text:span><text:line-break/><text:date style:data-style-name="dag" text:fixed="true" text:date-value="2024-04-19"/><text:line-break/><text:date style:data-style-name="jaar" text:fixed="true" text:date-value="2024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2684</text:span><text:date style:data-style-name="nicedate" text:fixed="true" text:date-value="2024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2684</text:span><text:date style:data-style-name="nicedate" text:fixed="true" text:date-value="2024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Dor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p een aanvraag vergunning voor het splitsen van het Rijksmonument in 4 appartementen en het uitvoeren van diverse (bouw)werkzaamheden op de locatie Hoge Nieuwstraat 41 te Dordrecht zaaknummer Z-24-440532</meta:user-defined>
    <meta:user-defined meta:name="DCTERMS.W3CDTF/DCTERMS.available">2024-04-19</meta:user-defined>
    <meta:user-defined meta:name="DCTERMS.W3CDTF/OVERHEIDop.jaargang">2024</meta:user-defined>
    <meta:user-defined meta:name="OVERHEIDop.publicationIssue">172684</meta:user-defined>
    <meta:user-defined meta:name="OVERHEIDop.GmbID/DC.identifier">gmb-2024-172684</meta:user-defined>
    <meta:user-defined meta:name="OVERHEIDop.versieInformatie"/>
  </office:meta>
</office:document-meta>
</file>