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aanbouw aan de woning, Westerd 52, 7943 GL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aanbouw aan de woning aan de Westerd 52, 7943 GL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6-04-2024. We nemen over de aanvraag waarschijnlijk voor 11-06-2024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172662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2662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2662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1909265</meta:user-defined>
    <dc:language>nl</dc:language>
    <meta:user-defined meta:name="OVERHEIDop.locatietype/OVERHEIDop.gebiedsmarkering">Punt</meta:user-defined>
    <meta:user-defined meta:name="DC.title">Aanvraag omgevingsvergunning regulier, het bouwen van een aanbouw aan de woning, Westerd 52, 7943 GL Meppel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2662</meta:user-defined>
    <meta:user-defined meta:name="OVERHEIDop.GmbID/DC.identifier">gmb-2024-172662</meta:user-defined>
    <meta:user-defined meta:name="OVERHEIDop.versieInformatie"/>
  </office:meta>
</office:document-meta>
</file>