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Dokkum, Bocksmeulen 23, het plaatsen van een kozijn in de voorgevel (aanvraag is ontvangen op 4 april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1836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836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836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87495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1836</meta:user-defined>
    <meta:user-defined meta:name="OVERHEIDop.GmbID/DC.identifier">gmb-2024-171836</meta:user-defined>
    <meta:user-defined meta:name="OVERHEIDop.versieInformatie"/>
  </office:meta>
</office:document-meta>
</file>