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kadastrale gemeente Leeuwarden, perceel G 4824,(Himpenserdyk) (11060103) bouwen van een multifunctioneel kerk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1 januari 2024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7160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6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6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gevraagde vergunning, kadastrale gemeente Leeuwarden, perceel G 4824,(Himpenserdyk) (11060103) bouwen van een multifunctioneel kerkgebouw.</meta:user-defined>
    <meta:user-defined meta:name="DCTERMS.W3CDTF/DCTERMS.available">2024-01-10</meta:user-defined>
    <meta:user-defined meta:name="DCTERMS.W3CDTF/OVERHEIDop.jaargang">2024</meta:user-defined>
    <meta:user-defined meta:name="OVERHEIDop.publicationIssue">17160</meta:user-defined>
    <meta:user-defined meta:name="OVERHEIDop.GmbID/DC.identifier">gmb-2024-17160</meta:user-defined>
    <meta:user-defined meta:name="OVERHEIDop.versieInformatie"/>
  </office:meta>
</office:document-meta>
</file>