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Weideland 50, 1567 EA Assendelft - het bouwen van een dakkapel aan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30271 - het bouwen van een dakkapel aan de voorzijde van de woning -  - op de locatie Weideland 50, 1567 EA Assendelft</text:p>
            <text:p text:style-name="common-al">Aanvraag ontvangen: 02-04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71230</text:span><text:line-break/><text:date style:data-style-name="dag" text:fixed="true" text:date-value="2024-04-18"/><text:line-break/><text:date style:data-style-name="jaar" text:fixed="true" text:date-value="2024-04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1230</text:span><text:date style:data-style-name="nicedate" text:fixed="true" text:date-value="2024-04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1230</text:span><text:date style:data-style-name="nicedate" text:fixed="true" text:date-value="2024-04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0271</meta:user-defined>
    <dc:language>nl</dc:language>
    <meta:user-defined meta:name="OVERHEIDop.locatietype/OVERHEIDop.gebiedsmarkering">Punt</meta:user-defined>
    <meta:user-defined meta:name="DC.title">Aanvraag omgevingsvergunning - Weideland 50, 1567 EA Assendelft - het bouwen van een dakkapel aan de voorzijde van de woning</meta:user-defined>
    <meta:user-defined meta:name="DCTERMS.W3CDTF/DCTERMS.available">2024-04-18</meta:user-defined>
    <meta:user-defined meta:name="DCTERMS.W3CDTF/OVERHEIDop.jaargang">2024</meta:user-defined>
    <meta:user-defined meta:name="OVERHEIDop.publicationIssue">171230</meta:user-defined>
    <meta:user-defined meta:name="OVERHEIDop.GmbID/DC.identifier">gmb-2024-171230</meta:user-defined>
    <meta:user-defined meta:name="OVERHEIDop.versieInformatie"/>
  </office:meta>
</office:document-meta>
</file>