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42 woningen Boshoven, Meppel (MPL00) I 24, Meppel (MPL00) I 26, Meppel (MPL00) I 620, Meppel (MPL00) I 618</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42 woningen Boshoven in Nieuwveense landen  MPL00 i 24, Meppel (MPL00) I 26, Meppel (MPL00) I 620, Meppel (MPL00) I 618.</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171115</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115</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115</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191850350</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ende omgevingsvergunning regulier, het bouwen van 42 woningen Boshoven, Meppel (MPL00) I 24, Meppel (MPL00) I 26, Meppel (MPL00) I 620, Meppel (MPL00) I 618</meta:user-defined>
    <meta:user-defined meta:name="DCTERMS.W3CDTF/DCTERMS.available">2024-04-18</meta:user-defined>
    <meta:user-defined meta:name="DCTERMS.W3CDTF/OVERHEIDop.jaargang">2024</meta:user-defined>
    <meta:user-defined meta:name="OVERHEIDop.publicationIssue">171115</meta:user-defined>
    <meta:user-defined meta:name="OVERHEIDop.GmbID/DC.identifier">gmb-2024-171115</meta:user-defined>
    <meta:user-defined meta:name="OVERHEIDop.versieInformatie"/>
  </office:meta>
</office:document-meta>
</file>