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het overkappen van een dakterras aan Vuurvlinder 3 4814TN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het overkappen van een dakterras aan Vuurvlinder 3 4814TN Breda is nog niet volledig</text:span>
          </text:p>
            <text:p text:style-name="common-al">De gemeente Breda heeft een aanvraag voor een omgevingsvergunning ontvangen. De omgevingsvergunning is aangevraagd voor het overkappen van een dakterras aan Vuurvlinder 3 4814TN Breda. </text:p>
            <text:p text:style-name="common-al">De gemeente Breda heeft op 16-04-2024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037/login" xlink:type="simple">website van de gemeente Breda</text:a>. Klik hier aan ‘vraag over een aangevraagde omgevingsvergunning of ingediend initiatiefplan’. Houd het kenmerk van de aanvraag bij de hand, het kenmerk van deze aanvraag is: Z2024-001195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170906</text:span><text:line-break/><text:date style:data-style-name="dag" text:fixed="true" text:date-value="2024-04-18"/><text:line-break/><text:date style:data-style-name="jaar" text:fixed="true" text:date-value="2024-04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0906</text:span><text:date style:data-style-name="nicedate" text:fixed="true" text:date-value="2024-04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0906</text:span><text:date style:data-style-name="nicedate" text:fixed="true" text:date-value="2024-04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01195</meta:user-defined>
    <meta:user-defined meta:name="DCTERMS.abstract">het overkappen van een dakterra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zoek aanvullende gegevens voor het overkappen van een dakterras aan Vuurvlinder 3 4814TN Breda</meta:user-defined>
    <meta:user-defined meta:name="DCTERMS.W3CDTF/DCTERMS.available">2024-04-18</meta:user-defined>
    <meta:user-defined meta:name="DCTERMS.W3CDTF/OVERHEIDop.jaargang">2024</meta:user-defined>
    <meta:user-defined meta:name="OVERHEIDop.publicationIssue">170906</meta:user-defined>
    <meta:user-defined meta:name="OVERHEIDop.GmbID/DC.identifier">gmb-2024-170906</meta:user-defined>
    <meta:user-defined meta:name="OVERHEIDop.versieInformatie"/>
  </office:meta>
</office:document-meta>
</file>