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Schoonloërstraat 1-UNIT, 9534 PC Westdorp,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 Wabo reguliere procedure</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4-007527</text:p>
            <text:p text:style-name="common-al">
            <text:span text:style-name="nadrukvet">Locatie:</text:span> Schoonloërstraat 1-UNIT 9534PC Westdorp</text:p>
            <text:p text:style-name="common-al">
            <text:span text:style-name="nadrukvet">Projectomschrijving:</text:span> het bouwen van een woning</text:p>
            <text:p text:style-name="common-al">
            <text:span text:style-name="nadrukvet">Datum ontvangst:</text:span> 15-04-2024</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170319</text:span><text:line-break/><text:date style:data-style-name="dag" text:fixed="true" text:date-value="2024-04-18"/><text:line-break/><text:date style:data-style-name="jaar" text:fixed="true" text:date-value="2024-04-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0319</text:span><text:date style:data-style-name="nicedate" text:fixed="true" text:date-value="2024-04-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0319</text:span><text:date style:data-style-name="nicedate" text:fixed="true" text:date-value="2024-04-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07527</meta:user-defined>
    <meta:user-defined meta:name="DCTERMS.abstract">Schoonloerstraat 1-UNIT te Westdorp - Het bouwen van een won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gemeente Borger-Odoorn, Schoonloërstraat 1-UNIT, 9534 PC Westdorp, het bouwen van een woning</meta:user-defined>
    <meta:user-defined meta:name="DCTERMS.W3CDTF/DCTERMS.available">2024-04-18</meta:user-defined>
    <meta:user-defined meta:name="DCTERMS.W3CDTF/OVERHEIDop.jaargang">2024</meta:user-defined>
    <meta:user-defined meta:name="OVERHEIDop.publicationIssue">170319</meta:user-defined>
    <meta:user-defined meta:name="OVERHEIDop.GmbID/DC.identifier">gmb-2024-170319</meta:user-defined>
    <meta:user-defined meta:name="OVERHEIDop.versieInformatie"/>
  </office:meta>
</office:document-meta>
</file>