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Bûterblom 5 (Unia kavel 12) Leeuwarden, (11061083) bouwen van een nieuwe woning, verzenddatum 03-04-20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69159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9159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9159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0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Bûterblom 5 (Unia kavel 12) Leeuwarden, (11061083) bouwen van een nieuwe woning, verzenddatum 03-04-2024.</meta:user-defined>
    <meta:user-defined meta:name="DCTERMS.W3CDTF/DCTERMS.available">2024-04-17</meta:user-defined>
    <meta:user-defined meta:name="DCTERMS.W3CDTF/OVERHEIDop.jaargang">2024</meta:user-defined>
    <meta:user-defined meta:name="OVERHEIDop.publicationIssue">169159</meta:user-defined>
    <meta:user-defined meta:name="OVERHEIDop.GmbID/DC.identifier">gmb-2024-169159</meta:user-defined>
    <meta:user-defined meta:name="OVERHEIDop.versieInformatie"/>
  </office:meta>
</office:document-meta>
</file>