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- Bouwmanspad 18, 1506 HB Zaandam -  Technisch Bouwactiviteit het herfunderen van de woning en bouwen aanbou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4030551 -  Technisch Bouwactiviteit het herfunderen van de woning en bouwen aanbouw op de locatie Bouwmanspad 18, 1506 HB Zaandam</text:p>
            <text:p text:style-name="common-al">Aanvraag ontvangen: 11-04-2024</text:p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www.zaanstad.nl/mozard/!suite86.scherm0325?mPag=248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168612</text:span><text:line-break/><text:date style:data-style-name="dag" text:fixed="true" text:date-value="2024-04-17"/><text:line-break/><text:date style:data-style-name="jaar" text:fixed="true" text:date-value="2024-04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8612</text:span><text:date style:data-style-name="nicedate" text:fixed="true" text:date-value="2024-04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8612</text:span><text:date style:data-style-name="nicedate" text:fixed="true" text:date-value="2024-04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4030551</meta:user-defined>
    <dc:language>nl</dc:language>
    <meta:user-defined meta:name="OVERHEIDop.locatietype/OVERHEIDop.gebiedsmarkering">Punt</meta:user-defined>
    <meta:user-defined meta:name="DC.title">Aanvraag omgevingsvergunning - Bouwmanspad 18, 1506 HB Zaandam -  Technisch Bouwactiviteit het herfunderen van de woning en bouwen aanbouw</meta:user-defined>
    <meta:user-defined meta:name="DCTERMS.W3CDTF/DCTERMS.available">2024-04-17</meta:user-defined>
    <meta:user-defined meta:name="DCTERMS.W3CDTF/OVERHEIDop.jaargang">2024</meta:user-defined>
    <meta:user-defined meta:name="OVERHEIDop.publicationIssue">168612</meta:user-defined>
    <meta:user-defined meta:name="OVERHEIDop.GmbID/DC.identifier">gmb-2024-168612</meta:user-defined>
    <meta:user-defined meta:name="OVERHEIDop.versieInformatie"/>
  </office:meta>
</office:document-meta>
</file>