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Wekeromseweg 47 Ede, het bouw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april 2024</text:p>
            <text:p text:style-name="common-al">Zaaknummer 2023W2576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67775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775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775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Wekeromseweg 47 Ede, het bouwen van een bijgebouw.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7775</meta:user-defined>
    <meta:user-defined meta:name="OVERHEIDop.GmbID/DC.identifier">gmb-2024-167775</meta:user-defined>
    <meta:user-defined meta:name="OVERHEIDop.versieInformatie"/>
  </office:meta>
</office:document-meta>
</file>