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bijgebouw tegenover Diurckenlaan 20, 9681 BH Midwold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8/04/2024, bouwen bijgebouw tegenover Diurckenlaan 20, 9681 BH Midwold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7 april 202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167584</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7584</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7584</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bijgebouw tegenover Diurckenlaan 20, 9681 BH Midwolda</meta:user-defined>
    <meta:user-defined meta:name="DCTERMS.W3CDTF/DCTERMS.available">2024-04-17</meta:user-defined>
    <meta:user-defined meta:name="DCTERMS.W3CDTF/OVERHEIDop.jaargang">2024</meta:user-defined>
    <meta:user-defined meta:name="OVERHEIDop.publicationIssue">167584</meta:user-defined>
    <meta:user-defined meta:name="OVERHEIDop.GmbID/DC.identifier">gmb-2024-167584</meta:user-defined>
    <meta:user-defined meta:name="OVERHEIDop.versieInformatie"/>
  </office:meta>
</office:document-meta>
</file>