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fietsenberging op het perceel Ossenkamp 8, 3829 GV Hoog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fietsenberging op het perceel Ossenkamp 8, 3829 GV Hooglanderveen</text:span>
          </text:p>
            <text:p text:style-name="common-al">De Gemeente Amersfoort heeft op 09-04-2024 een aanvraag voor een omgevingsvergunning ontvangen voor het bouwen van een fietsenberging op het perceel Ossenkamp 8, 3829 GV Hooglanderveen, met kenmerk CLZ-0001215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4-06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66853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853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853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2158</meta:user-defined>
    <dc:language>nl</dc:language>
    <meta:user-defined meta:name="OVERHEIDop.locatietype/OVERHEIDop.gebiedsmarkering">Punt</meta:user-defined>
    <meta:user-defined meta:name="DC.title">Ontvangen aanvraag omgevingsvergunning voor het bouwen van een fietsenberging op het perceel Ossenkamp 8, 3829 GV Hooglanderveen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6853</meta:user-defined>
    <meta:user-defined meta:name="OVERHEIDop.GmbID/DC.identifier">gmb-2024-166853</meta:user-defined>
    <meta:user-defined meta:name="OVERHEIDop.versieInformatie"/>
  </office:meta>
</office:document-meta>
</file>