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oorgestuurd, Omgevingswetvergunning regulier, Oud Vellerseweg 0 Barneveld, het bouwen van 2 vrijstaande woningen.</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Doorgestuurd. Het zaaknummer is 2024W00305.</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0 april 2024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166293</text:span><text:line-break/><text:date style:data-style-name="dag" text:fixed="true" text:date-value="2024-04-16"/><text:line-break/><text:date style:data-style-name="jaar" text:fixed="true" text:date-value="2024-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6293</text:span><text:date style:data-style-name="nicedate" text:fixed="true" text:date-value="2024-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6293</text:span><text:date style:data-style-name="nicedate" text:fixed="true" text:date-value="2024-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Doorgestuurd, Omgevingswetvergunning regulier, Oud Vellerseweg 0 Barneveld, het bouwen van 2 vrijstaande woningen.</meta:user-defined>
    <meta:user-defined meta:name="DCTERMS.W3CDTF/DCTERMS.available">2024-04-16</meta:user-defined>
    <meta:user-defined meta:name="DCTERMS.W3CDTF/OVERHEIDop.jaargang">2024</meta:user-defined>
    <meta:user-defined meta:name="OVERHEIDop.publicationIssue">166293</meta:user-defined>
    <meta:user-defined meta:name="OVERHEIDop.GmbID/DC.identifier">gmb-2024-166293</meta:user-defined>
    <meta:user-defined meta:name="OVERHEIDop.versieInformatie"/>
  </office:meta>
</office:document-meta>
</file>