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2-3">
      <text:list-level-style-bullet text:bullet-char="•" text:level="1">
        <style:list-level-properties text:min-label-width="10mm"/>
      </text:list-level-style-bullet>
    </text:list-style>
    <text:list-style style:name="id1-3-2-1-1-16-2-3-1">
      <text:list-level-style-bullet text:bullet-char="•" text:level="1">
        <style:list-level-properties text:min-label-width="10mm"/>
      </text:list-level-style-bullet>
    </text:list-style>
    <text:list-style style:name="id1-3-2-1-1-16-2-3-2">
      <text:list-level-style-bullet text:bullet-char="•" text:level="1">
        <style:list-level-properties text:min-label-width="10mm"/>
      </text:list-level-style-bullet>
    </text:list-style>
    <text:list-style style:name="id1-3-2-1-1-16-2-3-3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het kadatraal splitsen van het gebouw in zeven appartementsrechten, Muntkade 1, 1 BS, 1BSA, 1 BSB en Steijnstraat 21, 25, 27, 3531AK Utrecht, GU-Z2024-00000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Muntkade 1, 1 BS, 1BSA, 1 BSB en Steijnstraat 21, 25, 27, 3531AK Utrecht</text:p>
            <text:p text:style-name="common-al">GU-Z2024-0000069</text:p>
            <text:p text:style-name="common-al">het kadatraal splitsen van het gebouw in zeven appartementsrechten</text:p>
            <text:p text:style-name="common-al">Datum besluit: 9 april 2024</text:p>
            <text:p text:style-name="common-al">Verzenddatum/bekendmaking besluit: 24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6-2">
                <text:number>•</text:number>
                <text:p text:style-name="al">E-mail naar bekendmakingen@utrecht.nl de volgende gegevens:</text:p>
                <text:list text:style-name="id1-3-2-1-1-16-2-3">
                  <text:list-item text:style-override="id1-3-2-1-1-16-2-3-1">
                    <text:number>•</text:number>
                    <text:p text:style-name="al">het kenmerk van deze aanvraag,</text:p>
                  </text:list-item>
                  <text:list-item text:style-override="id1-3-2-1-1-16-2-3-2">
                    <text:number>•</text:number>
                    <text:p text:style-name="al">uw naam, adres en telefoonnummer,</text:p>
                  </text:list-item>
                  <text:list-item text:style-override="id1-3-2-1-1-16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8">
              <text:list-item text:style-override="id1-3-2-1-1-18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5716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716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716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4-0000069</meta:user-defined>
    <meta:user-defined meta:name="DCTERMS.abstract">Verleende vergunning voor het kadatraal splitsen van het gebouw in zeven appartementsrechten, Muntkade 1, 1 BS, 1BSA, 1 BSB en Steijnstraat 21, 25, 27, 3531AK Utrecht, GU-Z2024-000006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kadatraal splitsen van het gebouw in zeven appartementsrechten, Muntkade 1, 1 BS, 1BSA, 1 BSB en Steijnstraat 21, 25, 27, 3531AK Utrecht, GU-Z2024-0000069</meta:user-defined>
    <meta:user-defined meta:name="OVERHEIDop.datumEindeReactietermijn">2024-05-24</meta:user-defined>
    <meta:user-defined meta:name="OVERHEIDop.terinzageleggingBG">https://jeleefomgeving.nl/inzien/002220647/1a595ffe-f89d-11ee-a332-0050560122a3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5716</meta:user-defined>
    <meta:user-defined meta:name="OVERHEIDop.GmbID/DC.identifier">gmb-2024-165716</meta:user-defined>
    <meta:user-defined meta:name="OVERHEIDop.versieInformatie"/>
  </office:meta>
</office:document-meta>
</file>