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Kennisgeving melding mobiel breken van bouw- en sloopafval, Dokter Van der Stamstraat 4 te Leidschen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Leidschendam-Voorburg kennis van de ontvangst van een melding zoals bedoeld in artikel 7.33 van het Besluit bouwwerken leefomgeving (Bbl). De melding betreft het in werking hebben van een mobiele puinbreker in de periode 3 april 2024 tot en met 3 juli 2024, gedurende vijf werkdagen. De locatie betreft <text:span text:style-name="nadrukvet">Dokter Van der Stamstraat 4, 2265 BC te Leidschendam</text:span>. </text:p>
            <text:p text:style-name="common-al">De melding is geregistreerd met het zaaknummer <text:span text:style-name="nadrukvet">01099639</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164971</text:span><text:line-break/><text:date style:data-style-name="dag" text:fixed="true" text:date-value="2024-04-15"/><text:line-break/><text:date style:data-style-name="jaar" text:fixed="true" text:date-value="2024-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971</text:span><text:date style:data-style-name="nicedate" text:fixed="true" text:date-value="2024-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971</text:span><text:date style:data-style-name="nicedate" text:fixed="true" text:date-value="2024-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meta:user-defined>
    <dc:language>nl</dc:language>
    <meta:user-defined meta:name="OVERHEIDop.locatietype/OVERHEIDop.gebiedsmarkering">Adres</meta:user-defined>
    <meta:user-defined meta:name="DC.title">RECTIFICATIE Kennisgeving melding mobiel breken van bouw- en sloopafval, Dokter Van der Stamstraat 4 te Leidschendam</meta:user-defined>
    <meta:user-defined meta:name="DCTERMS.W3CDTF/DCTERMS.available">2024-04-15</meta:user-defined>
    <meta:user-defined meta:name="DCTERMS.W3CDTF/OVERHEIDop.jaargang">2024</meta:user-defined>
    <meta:user-defined meta:name="OVERHEIDop.publicationIssue">164971</meta:user-defined>
    <meta:user-defined meta:name="OVERHEIDop.GmbID/DC.identifier">gmb-2024-164971</meta:user-defined>
    <meta:user-defined meta:name="OVERHEIDop.versieInformatie"/>
  </office:meta>
</office:document-meta>
</file>