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11 april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pril 2024 een besluit genomen op de aanvraag met zaaknummer Z2024-00000261 voor verbreden dam 1 komt uit op Hoefweg op locatie Vaartweg 99, 5106NB Dongen. De vergunning is toegekend} . Het besluit betreft de volgende activiteiten:</text:p>
            <text:p text:style-name="common-al">- verbreden dam 1 komt uit op Hoefweg</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1 april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63282</text:span><text:line-break/><text:date style:data-style-name="dag" text:fixed="true" text:date-value="2024-04-15"/><text:line-break/><text:date style:data-style-name="jaar" text:fixed="true" text:date-value="2024-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3282</text:span><text:date style:data-style-name="nicedate" text:fixed="true" text:date-value="2024-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3282</text:span><text:date style:data-style-name="nicedate" text:fixed="true" text:date-value="2024-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4-00000261</meta:user-defined>
    <meta:user-defined meta:name="DCTERMS.abstract">Vaartweg 99, 5106NB Dongen</meta:user-defined>
    <dc:language>nl</dc:language>
    <meta:user-defined meta:name="OVERHEIDop.locatietype/OVERHEIDop.gebiedsmarkering">Vlak</meta:user-defined>
    <meta:user-defined meta:name="DC.title">Besluit op aanvraag beschikking:  11 april 2024</meta:user-defined>
    <meta:user-defined meta:name="OVERHEIDop.datumEindeReactietermijn">2024-05-23</meta:user-defined>
    <meta:user-defined meta:name="OVERHEIDop.terinzageleggingBG">https://jeleefomgeving.nl/inzien/001325978/30d9152d-f7d9-11ee-a337-00505601200c</meta:user-defined>
    <meta:user-defined meta:name="DCTERMS.W3CDTF/DCTERMS.available">2024-04-15</meta:user-defined>
    <meta:user-defined meta:name="DCTERMS.W3CDTF/OVERHEIDop.jaargang">2024</meta:user-defined>
    <meta:user-defined meta:name="OVERHEIDop.publicationIssue">163282</meta:user-defined>
    <meta:user-defined meta:name="OVERHEIDop.GmbID/DC.identifier">gmb-2024-163282</meta:user-defined>
    <meta:user-defined meta:name="OVERHEIDop.versieInformatie"/>
  </office:meta>
</office:document-meta>
</file>