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p het feestterrein aan de Nonnewei te Feanklea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Feankleaster, op het feestterrein aan de Nonnewei, het organiseren van het Mega Vrije Piraten Zomer Festival op 13 juli 2024 (aanvraag is ontvangen op 19 maart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2761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2761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2761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269</meta:user-defined>
    <dc:language>nl</dc:language>
    <meta:user-defined meta:name="OVERHEIDop.locatietype/OVERHEIDop.gebiedsmarkering">Weg</meta:user-defined>
    <meta:user-defined meta:name="DC.title">Aanvraag evenementenvergunning op het feestterrein aan de Nonnewei te Feankleaster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2761</meta:user-defined>
    <meta:user-defined meta:name="OVERHEIDop.GmbID/DC.identifier">gmb-2024-162761</meta:user-defined>
    <meta:user-defined meta:name="OVERHEIDop.versieInformatie"/>
  </office:meta>
</office:document-meta>
</file>