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tijdelijk gebruik openbare ruimte, Trambaan voor nr 1-15 te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tijdelijk gebruik openbare ruimte op het perceel Trambaan voor nr 1-15 te Heerenveen (10-04-2024). </text:p>
            <text:p text:style-name="common-al">
            
          </text:p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162011</text:span><text:line-break/><text:date style:data-style-name="dag" text:fixed="true" text:date-value="2024-04-12"/><text:line-break/><text:date style:data-style-name="jaar" text:fixed="true" text:date-value="2024-04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62011</text:span><text:date style:data-style-name="nicedate" text:fixed="true" text:date-value="2024-04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62011</text:span><text:date style:data-style-name="nicedate" text:fixed="true" text:date-value="2024-04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8/xml/MC-DRP-OmgevingsvergunningAanvraag-3Pas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Z.24.432208</meta:user-defined>
    <dc:language>nl</dc:language>
    <meta:user-defined meta:name="OVERHEIDop.locatietype/OVERHEIDop.gebiedsmarkering">Vlak</meta:user-defined>
    <meta:user-defined meta:name="DC.title">AANVRAAG OMGEVINGSVERGUNNING, tijdelijk gebruik openbare ruimte, Trambaan voor nr 1-15 te Heerenveen</meta:user-defined>
    <meta:user-defined meta:name="DCTERMS.W3CDTF/DCTERMS.available">2024-04-12</meta:user-defined>
    <meta:user-defined meta:name="DCTERMS.W3CDTF/OVERHEIDop.jaargang">2024</meta:user-defined>
    <meta:user-defined meta:name="OVERHEIDop.publicationIssue">162011</meta:user-defined>
    <meta:user-defined meta:name="OVERHEIDop.GmbID/DC.identifier">gmb-2024-162011</meta:user-defined>
    <meta:user-defined meta:name="OVERHEIDop.versieInformatie"/>
  </office:meta>
</office:document-meta>
</file>