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Café restaurant Max - Mosplein 14 - 1031AA -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gunning voor het plaatsen van  kansspelautomaten voor Café restaurant Max - Mosplein 14 - 1031AA - </text:p>
            <text:p text:style-name="common-al">Ontvangen op: 06-03-2024</text:p>
            <text:p text:style-name="common-al">Kenmerk gemeente: Z/24/2310434</text:p>
            <text:p text:style-name="common-al"/>
            <text:p text:style-name="common-al">
            <text:span text:style-name="nadrukvet">Aanvraag vergunning voor het plaatsen van  kansspelautomaten voor Café restaurant Max - Mosplein 14 - 1031AA - </text:span>
          </text:p>
            <text:p text:style-name="common-al">De gemeente Amsterdam heeft een aanvraag voor een aanwezigheidsvergunning voor kansspelautomaten ontvangen. De vergunning is aangevraagd voor het plaatsen van  kansspelautomaten in Café restaurant Max - Mosplein 14 - 1031AA - .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06-03-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4/2310434" xlink:type="simple">horeca.sdn@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61445</text:span><text:line-break/><text:date style:data-style-name="dag" text:fixed="true" text:date-value="2024-04-12"/><text:line-break/><text:date style:data-style-name="jaar" text:fixed="true" text:date-value="2024-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445</text:span><text:date style:data-style-name="nicedate" text:fixed="true" text:date-value="2024-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445</text:span><text:date style:data-style-name="nicedate" text:fixed="true" text:date-value="2024-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310434</meta:user-defined>
    <meta:user-defined meta:name="DCTERMS.abstract">Aanvraag voor een aanwezigheidsvergunning kansspelenautomaten op adres Mosplein 14</meta:user-defined>
    <dc:language>nl</dc:language>
    <meta:user-defined meta:name="OVERHEIDop.locatietype/OVERHEIDop.gebiedsmarkering">Adres</meta:user-defined>
    <meta:user-defined meta:name="DC.title">Aanvraag vergunning aanwezigheid kansspelautomaten voor Café restaurant Max - Mosplein 14 - 1031AA -</meta:user-defined>
    <meta:user-defined meta:name="DCTERMS.W3CDTF/DCTERMS.available">2024-04-12</meta:user-defined>
    <meta:user-defined meta:name="DCTERMS.W3CDTF/OVERHEIDop.jaargang">2024</meta:user-defined>
    <meta:user-defined meta:name="OVERHEIDop.publicationIssue">161445</meta:user-defined>
    <meta:user-defined meta:name="OVERHEIDop.GmbID/DC.identifier">gmb-2024-161445</meta:user-defined>
    <meta:user-defined meta:name="OVERHEIDop.versieInformatie"/>
  </office:meta>
</office:document-meta>
</file>