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Kreekrijk deelplan D percelen D 5872 5885 1129 5899 te Assendelft -  het bouwen van 4 woningen met uit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6391 -  het bouwen van 4 woningen met uitweg -  - op de locatie Kreekrijk deelplan D percelen D 5872 5885 1129 5899 te Assendelft</text:p>
            <text:p text:style-name="common-al">Besluit verzonden: 10-04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0-04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60931</text:span><text:line-break/><text:date style:data-style-name="dag" text:fixed="true" text:date-value="2024-04-12"/><text:line-break/><text:date style:data-style-name="jaar" text:fixed="true" text:date-value="2024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0931</text:span><text:date style:data-style-name="nicedate" text:fixed="true" text:date-value="2024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0931</text:span><text:date style:data-style-name="nicedate" text:fixed="true" text:date-value="2024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6391</meta:user-defined>
    <dc:language>nl</dc:language>
    <meta:user-defined meta:name="OVERHEIDop.locatietype/OVERHEIDop.gebiedsmarkering">Vlak</meta:user-defined>
    <meta:user-defined meta:name="DC.title">Verleende omgevingsvergunning - Kreekrijk deelplan D percelen D 5872 5885 1129 5899 te Assendelft -  het bouwen van 4 woningen met uitweg</meta:user-defined>
    <meta:user-defined meta:name="DCTERMS.W3CDTF/DCTERMS.available">2024-04-12</meta:user-defined>
    <meta:user-defined meta:name="DCTERMS.W3CDTF/OVERHEIDop.jaargang">2024</meta:user-defined>
    <meta:user-defined meta:name="OVERHEIDop.publicationIssue">160931</meta:user-defined>
    <meta:user-defined meta:name="OVERHEIDop.GmbID/DC.identifier">gmb-2024-160931</meta:user-defined>
    <meta:user-defined meta:name="OVERHEIDop.versieInformatie"/>
  </office:meta>
</office:document-meta>
</file>