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warehouse met kantoor, Lippestraat 20 Zwolle (bij aanvraag gepubliceerd als: aan de Paderbornstraat Zwolle, Kadastrale percelen Zwollerkerspel, secties X 36, 202, 481, 1027, 1255, 1257, 1259, 1331, 1334, 1337, 1340 en 1341 (allen gedeeltelijk)) [Zaaknummer 0193ESUITE256564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565642023</text:p>
            <text:p text:style-name="common-al">
            <text:span text:style-name="nadrukvet">Verzenddatum besluit:</text:span> 05-04-2024</text:p>
            <text:p text:style-name="common-al">
            <text:span text:style-name="nadrukvet">Locatie:</text:span> Lippestraat 20 Zwolle (bij aanvraag gepubliceerd als: aan de Paderbornstraat Zwolle, Kadastrale percelen Zwollerkerspel, secties X 36, 202, 481, 1027, 1255, 1257, 1259, 1331, 1334, 1337, 1340 en 1341 (allen gedeeltelijk))</text:p>
            <text:p text:style-name="common-al">
            <text:span text:style-name="nadrukvet">Projectomschrijving:</text:span> het bouwen van een warehouse met kantoor</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60797</text:span><text:line-break/><text:date style:data-style-name="dag" text:fixed="true" text:date-value="2024-04-12"/><text:line-break/><text:date style:data-style-name="jaar" text:fixed="true" text:date-value="2024-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0797</text:span><text:date style:data-style-name="nicedate" text:fixed="true" text:date-value="2024-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0797</text:span><text:date style:data-style-name="nicedate" text:fixed="true" text:date-value="2024-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565642023</meta:user-defined>
    <meta:user-defined meta:name="DCTERMS.abstract">het bouwen van een warehouse met kantoo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met reguliere procedure, bouwen warehouse met kantoor, Lippestraat 20 Zwolle (bij aanvraag gepubliceerd als: aan de Paderbornstraat Zwolle, Kadastrale percelen Zwollerkerspel, secties X 36, 202, 481, 1027, 1255, 1257, 1259, 1331, 1334, 1337, 1340 en 1341 (allen gedeeltelijk)) [Zaaknummer 0193ESUITE2565642023]</meta:user-defined>
    <meta:user-defined meta:name="DCTERMS.W3CDTF/DCTERMS.available">2024-04-12</meta:user-defined>
    <meta:user-defined meta:name="DCTERMS.W3CDTF/OVERHEIDop.jaargang">2024</meta:user-defined>
    <meta:user-defined meta:name="OVERHEIDop.publicationIssue">160797</meta:user-defined>
    <meta:user-defined meta:name="OVERHEIDop.GmbID/DC.identifier">gmb-2024-160797</meta:user-defined>
    <meta:user-defined meta:name="OVERHEIDop.versieInformatie"/>
  </office:meta>
</office:document-meta>
</file>